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onderhoud t.b.v. de bescherming van de legakkers in natuurgebied De Deelen , Fjurlanswei ten zuiden van nr 6 te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onderhoud t.b.v. de bescherming van de legakkers in natuurgebied De Deelen  op het perceel Fjurlanswei ten zuiden van nr 6 te Aldeboarn (28-05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38524</text:span><text:line-break/><text:date style:data-style-name="dag" text:fixed="true" text:date-value="2024-06-03"/><text:line-break/><text:date style:data-style-name="jaar" text:fixed="true" text:date-value="2024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8524</text:span><text:date style:data-style-name="nicedate" text:fixed="true" text:date-value="2024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8524</text:span><text:date style:data-style-name="nicedate" text:fixed="true" text:date-value="2024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0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natuur</meta:user-defined>
    <meta:user-defined meta:name="OVERHEIDop.referentienummer">Z.24.436936</meta:user-defined>
    <dc:language>nl</dc:language>
    <meta:user-defined meta:name="OVERHEIDop.locatietype/OVERHEIDop.gebiedsmarkering">Vlak</meta:user-defined>
    <meta:user-defined meta:name="DC.title">AANVRAAG OMGEVINGSVERGUNNING, onderhoud t.b.v. de bescherming van de legakkers in natuurgebied De Deelen , Fjurlanswei ten zuiden van nr 6 te Aldeboarn</meta:user-defined>
    <meta:user-defined meta:name="DCTERMS.W3CDTF/DCTERMS.available">2024-06-03</meta:user-defined>
    <meta:user-defined meta:name="DCTERMS.W3CDTF/OVERHEIDop.jaargang">2024</meta:user-defined>
    <meta:user-defined meta:name="OVERHEIDop.publicationIssue">238524</meta:user-defined>
    <meta:user-defined meta:name="OVERHEIDop.GmbID/DC.identifier">gmb-2024-238524</meta:user-defined>
    <meta:user-defined meta:name="OVERHEIDop.versieInformatie"/>
  </office:meta>
</office:document-meta>
</file>