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en het maken van een interne doorbraak, Lauwerecht 123, 3515GR Utrecht, GU-Z2024-000448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uwerecht 123, 3515GR Utrecht</text:p>
            <text:p text:style-name="common-al">GU-Z2024-0004488</text:p>
            <text:p text:style-name="common-al">Toelichting: het bouwen van een dakopbouw en het maken van een interne doorbraak</text:p>
            <text:p text:style-name="common-al">Datum besluit: 22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8407</text:span><text:line-break/><text:date style:data-style-name="dag" text:fixed="true" text:date-value="2024-06-03"/><text:line-break/><text:date style:data-style-name="jaar" text:fixed="true" text:date-value="2024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407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8407</text:span><text:date style:data-style-name="nicedate" text:fixed="true" text:date-value="2024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8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4488</meta:user-defined>
    <meta:user-defined meta:name="DCTERMS.abstract">Verleende Omgevingsvergunning, het bouwen van een dakopbouw en het maken van een interne doorbraak, Lauwerecht 123, 3515GR Utrecht, GU-Z2024-0004488</meta:user-defined>
    <dc:language>nl</dc:language>
    <meta:user-defined meta:name="DC.title">Verleende Omgevingsvergunning, het bouwen van een dakopbouw en het maken van een interne doorbraak, Lauwerecht 123, 3515GR Utrecht, GU-Z2024-0004488</meta:user-defined>
    <meta:user-defined meta:name="OVERHEIDop.datumEindeReactietermijn">2024-07-11</meta:user-defined>
    <meta:user-defined meta:name="OVERHEIDop.terinzageleggingBG">https://jeleefomgeving.nl/inzien/002220647/1b43968b-1e56-11ef-a33b-00505601200c</meta:user-defined>
    <meta:user-defined meta:name="OVERHEIDop.locatietype/OVERHEIDop.gebiedsmarkering">GeometrieRef</meta:user-defined>
    <meta:user-defined meta:name="DCTERMS.W3CDTF/DCTERMS.available">2024-06-03</meta:user-defined>
    <meta:user-defined meta:name="DCTERMS.W3CDTF/OVERHEIDop.jaargang">2024</meta:user-defined>
    <meta:user-defined meta:name="OVERHEIDop.externeBijlage">Afwijkvergunning|exb-2024-21733</meta:user-defined>
    <meta:user-defined meta:name="OVERHEIDop.publicationIssue">238407</meta:user-defined>
    <meta:user-defined meta:name="OVERHEIDop.GmbID/DC.identifier">gmb-2024-238407</meta:user-defined>
    <meta:user-defined meta:name="OVERHEIDop.versieInformatie"/>
  </office:meta>
</office:document-meta>
</file>