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op voordakvlak en een dakopbouw op achterdakvlak, Elsstraat 55, 3552BG Utrecht,  GU-Z2024-00080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lsstraat 55, 3552BG Utrecht</text:p>
            <text:p text:style-name="common-al">GU-Z2024-0008010</text:p>
            <text:p text:style-name="common-al">Toelichting: het bouwen van een dakkapel op voordakvlak en een dakopbouw op achterdakvlak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38385</text:span><text:line-break/><text:date style:data-style-name="dag" text:fixed="true" text:date-value="2024-06-03"/><text:line-break/><text:date style:data-style-name="jaar" text:fixed="true" text:date-value="2024-06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8385</text:span><text:date style:data-style-name="nicedate" text:fixed="true" text:date-value="2024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8385</text:span><text:date style:data-style-name="nicedate" text:fixed="true" text:date-value="2024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08010</meta:user-defined>
    <meta:user-defined meta:name="DCTERMS.abstract">Verlenging beslistermijn omgevingsvergunning, het bouwen van een dakkapel op voordakvlak en een dakopbouw op achterdakvlak, Elsstraat 55, 3552BG Utrecht,  GU-Z2024-0008010</meta:user-defined>
    <dc:language>nl</dc:language>
    <meta:user-defined meta:name="OVERHEIDop.locatietype/OVERHEIDop.gebiedsmarkering">Vlak</meta:user-defined>
    <meta:user-defined meta:name="DC.title">Verlenging beslistermijn omgevingsvergunning, het bouwen van een dakkapel op voordakvlak en een dakopbouw op achterdakvlak, Elsstraat 55, 3552BG Utrecht,  GU-Z2024-0008010</meta:user-defined>
    <meta:user-defined meta:name="DCTERMS.W3CDTF/DCTERMS.available">2024-06-03</meta:user-defined>
    <meta:user-defined meta:name="DCTERMS.W3CDTF/OVERHEIDop.jaargang">2024</meta:user-defined>
    <meta:user-defined meta:name="OVERHEIDop.publicationIssue">238385</meta:user-defined>
    <meta:user-defined meta:name="OVERHEIDop.GmbID/DC.identifier">gmb-2024-238385</meta:user-defined>
    <meta:user-defined meta:name="OVERHEIDop.versieInformatie"/>
  </office:meta>
</office:document-meta>
</file>