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0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mei 2024 is een melding ontvangen waarvoor geen vergunningsplicht geldt voor de locatie Binnenweg 12, 5106NL Dongen. De melding is geregistreerd onder zaaknummer Z2024-00000741. De melding betreft:</text:p>
            <text:p text:style-name="common-al">- verwijderen van asbesthoudende golfplat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38370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370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370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6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741</meta:user-defined>
    <meta:user-defined meta:name="DCTERMS.abstract">Binnenweg 12, 5106NL Dongen</meta:user-defined>
    <dc:language>nl</dc:language>
    <meta:user-defined meta:name="OVERHEIDop.locatietype/OVERHEIDop.gebiedsmarkering">Punt</meta:user-defined>
    <meta:user-defined meta:name="DC.title">Ontvangst melding, : 30 mei 2024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370</meta:user-defined>
    <meta:user-defined meta:name="OVERHEIDop.GmbID/DC.identifier">gmb-2024-238370</meta:user-defined>
    <meta:user-defined meta:name="OVERHEIDop.versieInformatie"/>
  </office:meta>
</office:document-meta>
</file>