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vrijstaande woning en aanleggen inrit, Torenmolen 4 Zwolle (bij aanvraag gepubliceerd als: Torenmolen kavel 46 Zwolle, Kadastraal perceel Zwolle S 9352) [Zaaknummer 0193ESUITE262075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2620752023</text:p>
            <text:p text:style-name="common-al">
            <text:span text:style-name="nadrukvet">Verzenddatum besluit:</text:span> 28-05-2024</text:p>
            <text:p text:style-name="common-al">
            <text:span text:style-name="nadrukvet">Locatie:</text:span> Torenmolen 4 Zwolle (bij aanvraag gepubliceerd als: Torenmolen kavel 46 Zwolle, Kadastraal perceel Zwolle S 9352)</text:p>
            <text:p text:style-name="common-al">
            <text:span text:style-name="nadrukvet">Projectomschrijving:</text:span> het bouwen van een vrijstaande woning en aanleggen van een inrit</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37829</text:span><text:line-break/><text:date style:data-style-name="dag" text:fixed="true" text:date-value="2024-05-31"/><text:line-break/><text:date style:data-style-name="jaar" text:fixed="true" text:date-value="2024-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829</text:span><text:date style:data-style-name="nicedate" text:fixed="true" text:date-value="2024-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7829</text:span><text:date style:data-style-name="nicedate" text:fixed="true" text:date-value="2024-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2620752023</meta:user-defined>
    <meta:user-defined meta:name="DCTERMS.abstract">het bouwen van een vrijstaande woning en aanleggen van een inrit</meta:user-defined>
    <dc:language>nl</dc:language>
    <meta:user-defined meta:name="OVERHEIDop.locatietype/OVERHEIDop.gebiedsmarkering">Punt</meta:user-defined>
    <meta:user-defined meta:name="DC.title">Verleende omgevingsvergunning met reguliere procedure, bouwen vrijstaande woning en aanleggen inrit, Torenmolen 4 Zwolle (bij aanvraag gepubliceerd als: Torenmolen kavel 46 Zwolle, Kadastraal perceel Zwolle S 9352) [Zaaknummer 0193ESUITE2620752023]</meta:user-defined>
    <meta:user-defined meta:name="DCTERMS.W3CDTF/DCTERMS.available">2024-05-31</meta:user-defined>
    <meta:user-defined meta:name="DCTERMS.W3CDTF/OVERHEIDop.jaargang">2024</meta:user-defined>
    <meta:user-defined meta:name="OVERHEIDop.publicationIssue">237829</meta:user-defined>
    <meta:user-defined meta:name="OVERHEIDop.GmbID/DC.identifier">gmb-2024-237829</meta:user-defined>
    <meta:user-defined meta:name="OVERHEIDop.versieInformatie"/>
  </office:meta>
</office:document-meta>
</file>