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reekrijk deelplan A kavel 35 te Assendelft - het bouwen van een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9111 - het bouwen van een woning - op de locatie Kreekrijk deelplan A kavel 35 te Assendelft</text:p>
            <text:p text:style-name="common-al">Besluit verzonden: 29-05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9-05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36309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309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309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111</meta:user-defined>
    <dc:language>nl</dc:language>
    <meta:user-defined meta:name="OVERHEIDop.locatietype/OVERHEIDop.gebiedsmarkering">Vlak</meta:user-defined>
    <meta:user-defined meta:name="DC.title">Verleende omgevingsvergunning - Kreekrijk deelplan A kavel 35 te Assendelft - het bouwen van een woning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6309</meta:user-defined>
    <meta:user-defined meta:name="OVERHEIDop.GmbID/DC.identifier">gmb-2024-236309</meta:user-defined>
    <meta:user-defined meta:name="OVERHEIDop.versieInformatie"/>
  </office:meta>
</office:document-meta>
</file>