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8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mei 2024 is een melding ontvangen waarvoor geen vergunningsplicht geldt voor de locatie Churchillstraat 40, 5103TH Dongen. De melding is geregistreerd onder zaaknummer Z2024-00000730. De melding betreft:</text:p>
            <text:p text:style-name="common-al">- plaatsen van een container vanaf 31/5/2024 tot 13/6/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36222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222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6222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6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30</meta:user-defined>
    <meta:user-defined meta:name="DCTERMS.abstract">Churchillstraat 40, 5103TH Dongen</meta:user-defined>
    <dc:language>nl</dc:language>
    <meta:user-defined meta:name="OVERHEIDop.locatietype/OVERHEIDop.gebiedsmarkering">Punt</meta:user-defined>
    <meta:user-defined meta:name="DC.title">Ontvangst melding, : 28 mei 2024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6222</meta:user-defined>
    <meta:user-defined meta:name="OVERHEIDop.GmbID/DC.identifier">gmb-2024-236222</meta:user-defined>
    <meta:user-defined meta:name="OVERHEIDop.versieInformatie"/>
  </office:meta>
</office:document-meta>
</file>