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dansstudio, Hassinkborgh 10, kadastraal bekend onder sectie O, nummer 1892</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28 mei 2024 een besluit genomen op de aanvraag met zaaknummer Z2023-00001554 voor een Omgevingsvergunning voor het bouwen van een dansstudio op de locatie Hassinkborgh 10, kadastraal bekend onder sectie O, nummer 1892.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235934</text:span><text:line-break/><text:date style:data-style-name="dag" text:fixed="true" text:date-value="2024-05-31"/><text:line-break/><text:date style:data-style-name="jaar" text:fixed="true" text:date-value="2024-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934</text:span><text:date style:data-style-name="nicedate" text:fixed="true" text:date-value="2024-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934</text:span><text:date style:data-style-name="nicedate" text:fixed="true" text:date-value="2024-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554</meta:user-defined>
    <meta:user-defined meta:name="DCTERMS.abstract">Betreft:  Besluit op locatie Hassinkborgh 10, kadastraal bekend onder sectie O, nummer 1892</meta:user-defined>
    <dc:language>nl</dc:language>
    <meta:user-defined meta:name="OVERHEIDop.locatietype/OVERHEIDop.gebiedsmarkering">Punt</meta:user-defined>
    <meta:user-defined meta:name="DC.title">Toestemming voor het bouwen van een dansstudio, Hassinkborgh 10, kadastraal bekend onder sectie O, nummer 1892</meta:user-defined>
    <meta:user-defined meta:name="DCTERMS.W3CDTF/DCTERMS.available">2024-05-31</meta:user-defined>
    <meta:user-defined meta:name="DCTERMS.W3CDTF/OVERHEIDop.jaargang">2024</meta:user-defined>
    <meta:user-defined meta:name="OVERHEIDop.publicationIssue">235934</meta:user-defined>
    <meta:user-defined meta:name="OVERHEIDop.GmbID/DC.identifier">gmb-2024-235934</meta:user-defined>
    <meta:user-defined meta:name="OVERHEIDop.versieInformatie"/>
  </office:meta>
</office:document-meta>
</file>