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3-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3-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3-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3-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Voorgenomen verkoop perceel grond gelegen tegenover het Meer 67 te Heerenvee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Het college van burgemeester en wethouders van Heerenveen maakt hierbij bekend dat de gemeente voornemens is een perceel grond, gelegen tegenover het Meer 67 in Heerenveen te verkopen aan Kijlstra Ambulancezorg. </text:p>
            <text:p text:style-name="al"/>
            <text:p text:style-name="al">Het betreft de volgende kadastrale percelen:</text:p>
            <text:p text:style-name="al"/>
            <text:list text:style-name="id1-3-2-3-1-5">
              <text:list-item text:style-override="id1-3-2-3-1-5-1">
                <text:number>1.</text:number>
                <text:p text:style-name="al">gemeente Heerenveen, sectie E, nummer 480; </text:p>
              </text:list-item>
              <text:list-item text:style-override="id1-3-2-3-1-5-2">
                <text:number>2.</text:number>
                <text:p text:style-name="al">gemeente Heerenveen, sectie E, nummer 1102;</text:p>
              </text:list-item>
              <text:list-item text:style-override="id1-3-2-3-1-5-3">
                <text:number>3.</text:number>
                <text:p text:style-name="al">gemeente Heerenveen, sectie E, nummer 1104;</text:p>
              </text:list-item>
              <text:list-item text:style-override="id1-3-2-3-1-5-4">
                <text:number>4.</text:number>
                <text:p text:style-name="al">gemeente Heerenveen, sectie E, nummer 1115;</text:p>
              </text:list-item>
              <text:list-item text:style-override="id1-3-2-3-1-5-5">
                <text:number>5.</text:number>
                <text:p text:style-name="al">gemeente Heerenveen, sectie E, nummer 1117; </text:p>
              </text:list-item>
              <text:list-item text:style-override="id1-3-2-3-1-5-6">
                <text:number>6.</text:number>
                <text:p text:style-name="al">gemeente Heerenveen, sectie E, nummer 2202 (deels);</text:p>
              </text:list-item>
              <text:list-item text:style-override="id1-3-2-3-1-5-7">
                <text:number>7.</text:number>
                <text:p text:style-name="al">gemeente Heerenveen, sectie E, nummer 1100 (deels);</text:p>
              </text:list-item>
              <text:list-item text:style-override="id1-3-2-3-1-5-8">
                <text:number>8.</text:number>
                <text:p text:style-name="al">gemeente Heerenveen, sectie E, nummer 1103 (deels);</text:p>
              </text:list-item>
              <text:list-item text:style-override="id1-3-2-3-1-5-9">
                <text:number>9.</text:number>
                <text:p text:style-name="al">gemeente Heerenveen, sectie E, nummer 557 (deels);</text:p>
                <text:p text:style-name="al"/>
              </text:list-item>
            </text:list>
            <text:p text:style-name="al">De totale oppervlakte van het te verkopen perceel bedraagt ca. 1.758 m2. </text:p>
            <text:p text:style-name="al"/>
            <text:p text:style-name="al">Uit een locatieonderzoek van Kijlstra Ambulancezorg blijkt de voorliggende locatie zeer geschikt voor het verlenen van ambulancezorg in en rondom de gemeente Heerenveen. Voor ambulancezorg is een centrale ligging in nabijheid van ontsluitingswegen essentieel. De te verkopen locatie voorziet hierin.</text:p>
            <text:p text:style-name="al">Goede ambulancezorg c.q. dienstverlening kent een publiek belang. Het optimaliseren van de aanrijdtijd van ambulances draagt bij aan de veiligheid van inwoners. </text:p>
            <text:p text:style-name="al"/>
            <text:p text:style-name="al">Kijlstra Ambulancezorg heeft in de regio gemeente Heerenveen het exclusieve recht c.q. de verplichting om ambulancezorg te verlenen. De beoogde partij draagt zorg voor het realiseren van een ambulancepost op de locatie. </text:p>
            <text:p text:style-name="al"/>
            <text:p text:style-name="al">Bent u het niet eens met de deze voorgenomen verkoop (omdat u meent dat u ook een serieuze gegadigde bent), dan kunt u binnen 20 kalenderdagen na dagtekening van deze publicatie op de website van de gemeente een kort geding aanhangig maken bij de rechtbank Noord-Nederland. Indien u een kort geding aanspant, verzoeken wij u ons dit binnen voornoemde termijn van 20 kalenderdagen schriftelijk mede te delen, bij voorkeur door het per e-mail opsturen van de conceptdagvaarding aan grondverkoop@heerenveen.nl.</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5850</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850</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850</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0/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Voorgenomen verkoop perceel grond gelegen tegenover het Meer 67 te Heerenveen</meta:user-defined>
    <meta:user-defined meta:name="DCTERMS.W3CDTF/DCTERMS.available">2024-05-31</meta:user-defined>
    <meta:user-defined meta:name="DCTERMS.W3CDTF/OVERHEIDop.jaargang">2024</meta:user-defined>
    <meta:user-defined meta:name="OVERHEIDop.publicationIssue">235850</meta:user-defined>
    <meta:user-defined meta:name="OVERHEIDop.GmbID/DC.identifier">gmb-2024-235850</meta:user-defined>
    <meta:user-defined meta:name="OVERHEIDop.versieInformatie"/>
  </office:meta>
</office:document-meta>
</file>