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ning aan de Bornialeane 4, 9024 EM Weidum (OV-2024-003140)</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woning aan de Bornialeane 4, 9024 EM Weidum. Bij ons geregistreerd onder kenmerk: OV-2024-003140.</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8-05-2024. De gemeente Leeuwarden neemt daarover waarschijnlijk voor 23-07-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De bestanden kunt u downloaden via:</text:span>
          </text:p>
            <text:p text:style-name="common-al">https://leeuwarden-clo.euw.digeplan.app:443/api/download/854b0c4d-3dfc-4300-a431-f585c3bd17db</text:p>
            <text:p text:style-name="common-al">(Kopieer deze link en plak deze in uw internetbrowser, de download start direct)</text:p>
            <text:p text:style-name="common-al">De bestanden zijn 60 dagen beschikbaar, daarna werkt de downlink niet meer.</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35194</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194</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194</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140</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voor het bouwen van een woning aan de Bornialeane 4, 9024 EM Weidum (OV-2024-003140)</meta:user-defined>
    <meta:user-defined meta:name="DCTERMS.W3CDTF/DCTERMS.available">2024-05-30</meta:user-defined>
    <meta:user-defined meta:name="DCTERMS.W3CDTF/OVERHEIDop.jaargang">2024</meta:user-defined>
    <meta:user-defined meta:name="OVERHEIDop.publicationIssue">235194</meta:user-defined>
    <meta:user-defined meta:name="OVERHEIDop.GmbID/DC.identifier">gmb-2024-235194</meta:user-defined>
    <meta:user-defined meta:name="OVERHEIDop.versieInformatie"/>
  </office:meta>
</office:document-meta>
</file>