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De Milan Viscontilaan 56, 3453TB De Meern, GU-Z2024-00055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56, 3453TB De Meern</text:p>
            <text:p text:style-name="common-al">GU-Z2024-0005522</text:p>
            <text:p text:style-name="common-al">Toelichting: het bouwen van een dakkapel aan de voorkant van de woning</text:p>
            <text:p text:style-name="common-al">Datum besluit: 23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5192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192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192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522</meta:user-defined>
    <meta:user-defined meta:name="DCTERMS.abstract">Verleende Omgevingsvergunning, het bouwen van een dakkapel aan de voorkant van de woning, De Milan Viscontilaan 56, 3453TB De Meern, GU-Z2024-0005522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De Milan Viscontilaan 56, 3453TB De Meern, GU-Z2024-0005522</meta:user-defined>
    <meta:user-defined meta:name="OVERHEIDop.datumEindeReactietermijn">2024-07-09</meta:user-defined>
    <meta:user-defined meta:name="OVERHEIDop.terinzageleggingBG">https://jeleefomgeving.nl/inzien/002220647/b6a8e227-1cf3-11ef-a336-0050560122a3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5192</meta:user-defined>
    <meta:user-defined meta:name="OVERHEIDop.GmbID/DC.identifier">gmb-2024-235192</meta:user-defined>
    <meta:user-defined meta:name="OVERHEIDop.versieInformatie"/>
  </office:meta>
</office:document-meta>
</file>