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– onder voorwaarde / kadastrale sectie O nummer 289, 6051 – te Maasbracht / Maasgouw / verzonden 30 april 2024 / het bouwen van diverse gebouwen en constructies en stijdig gebru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– onder voorwaarde / kadastrale sectie O nummer 289, 6051 – te Maasbracht / Maasgouw / verzonden 30 april 2024 / het bouwen van diverse gebouwen en constructies en stijdig gebruik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www.gemeentemaasgouw.nl/bezwaar-maken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234752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5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52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2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Verleende omgevingsvergunning – onder voorwaarde / kadastrale sectie O nummer 289, 6051 – te Maasbracht / Maasgouw / verzonden 30 april 2024 / het bouwen van diverse gebouwen en constructies en stijdig gebruik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4752</meta:user-defined>
    <meta:user-defined meta:name="OVERHEIDop.GmbID/DC.identifier">gmb-2024-234752</meta:user-defined>
    <meta:user-defined meta:name="OVERHEIDop.versieInformatie"/>
  </office:meta>
</office:document-meta>
</file>