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PUBLICEREN het bouwen van een plantenkas, Groenewoudsedijk t.p.v. Amateurtuindersvereniging de Hoge Weide,  GU-Z2024-00079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oenewoudsedijk t.p.v. Amateurtuindersvereniging de Hoge Weide</text:p>
            <text:p text:style-name="common-al">GU-Z2024-0007972</text:p>
            <text:p text:style-name="common-al">Toelichting: PUBLICEREN het bouwen van een plantenkas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4726</text:span><text:line-break/><text:date style:data-style-name="dag" text:fixed="true" text:date-value="2024-05-30"/><text:line-break/><text:date style:data-style-name="jaar" text:fixed="true" text:date-value="2024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4726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4726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7972</meta:user-defined>
    <meta:user-defined meta:name="DCTERMS.abstract">Verlenging beslistermijn omgevingsvergunning, PUBLICEREN het bouwen van een plantenkas, Groenewoudsedijk t.p.v. Amateurtuindersvereniging de Hoge Weide,  GU-Z2024-0007972</meta:user-defined>
    <dc:language>nl</dc:language>
    <meta:user-defined meta:name="OVERHEIDop.locatietype/OVERHEIDop.gebiedsmarkering">Vlak</meta:user-defined>
    <meta:user-defined meta:name="DC.title">Verlenging beslistermijn omgevingsvergunning, PUBLICEREN het bouwen van een plantenkas, Groenewoudsedijk t.p.v. Amateurtuindersvereniging de Hoge Weide,  GU-Z2024-0007972</meta:user-defined>
    <meta:user-defined meta:name="DCTERMS.W3CDTF/DCTERMS.available">2024-05-30</meta:user-defined>
    <meta:user-defined meta:name="DCTERMS.W3CDTF/OVERHEIDop.jaargang">2024</meta:user-defined>
    <meta:user-defined meta:name="OVERHEIDop.publicationIssue">234726</meta:user-defined>
    <meta:user-defined meta:name="OVERHEIDop.GmbID/DC.identifier">gmb-2024-234726</meta:user-defined>
    <meta:user-defined meta:name="OVERHEIDop.versieInformatie"/>
  </office:meta>
</office:document-meta>
</file>