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en gemeente Oosterhout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Bijzondere </text:span>
            <text:span text:style-name="nadrukcur">vergadering</text:span>
          </text:p>
            <text:p text:style-name="al">De gemeenteraad vergadert op maandag 10 juni 2024 om 19:30 uur in de raadszaal van het gemeentehuis (Slotjesveld 1 Oosterhout). Onderwerp van deze bijzondere vergadering is de profielschets voor de wervingsprocedure van de burgemeester. De Commissaris van de Koning zal in de vergadering de profielschets in ontvangst nemen.</text:p>
            <text:p text:style-name="al"/>
            <text:p text:style-name="al">
            <text:span text:style-name="nadrukcur">Raadsvergadering</text:span>
          </text:p>
            <text:p text:style-name="al">De gemeenteraad vergadert op woensdag 19 juni 2024 om 19.30 uur in de raadszaal van het gemeentehuis. De vergadering wordt voortgezet op donderdagavond 20 juni 2024.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11 juni 2024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an 19 juni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Bijwonen raadsvergadering</text:span>
          </text:p>
            <text:p text:style-name="al">De raadsvergaderingen zijn openbaar. Belangstellenden kunnen plaats nemen op de publieke tribune. De vergadering is live te volgen en terug te kijken via de vergaderkalender op <text:a xlink:href="https://oosterhout.notubiz.nl/" xlink:type="simple">https://oosterhout.notubiz.nl</text:a></text:p>
            <text:p text:style-name="al">Ook de stukken voor de raadsvergadering staan in deze kalender. 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/>
            <text:p text:style-name="al">Oosterhout, 29 mei 2024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M. Buijs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33636</text:span><text:line-break/><text:date style:data-style-name="dag" text:fixed="true" text:date-value="2024-05-30"/><text:line-break/><text:date style:data-style-name="jaar" text:fixed="true" text:date-value="2024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636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636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20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gemeenteraad van Oosterhout vergadert op maandag 10 juni en op woensdag 19 juni 2024.</meta:user-defined>
    <dc:language>nl</dc:language>
    <meta:user-defined meta:name="OVERHEIDop.locatietype/OVERHEIDop.gebiedsmarkering">Gemeente</meta:user-defined>
    <meta:user-defined meta:name="DC.title">Mededeling raadsvergaderingen gemeente Oosterhout</meta:user-defined>
    <meta:user-defined meta:name="DCTERMS.W3CDTF/DCTERMS.available">2024-05-30</meta:user-defined>
    <meta:user-defined meta:name="DCTERMS.W3CDTF/OVERHEIDop.jaargang">2024</meta:user-defined>
    <meta:user-defined meta:name="OVERHEIDop.publicationIssue">233636</meta:user-defined>
    <meta:user-defined meta:name="OVERHEIDop.GmbID/DC.identifier">gmb-2024-233636</meta:user-defined>
    <meta:user-defined meta:name="OVERHEIDop.versieInformatie"/>
  </office:meta>
</office:document-meta>
</file>