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omgevingsvergunning - Hogendijk 76, 1506 AJ Zaandam - het bouwen van een pergol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geweigerd:</text:p>
            <text:p text:style-name="common-al">
            
          </text:p>
            <text:p text:style-name="common-al">O2024030039 - het bouwen van een pergola op de locatie Hogendijk 76, 1506 AJ Zaandam</text:p>
            <text:p text:style-name="common-al">Besluit verzonden: 27-05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7-05-2024 een bezwaarschrift indienen. 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33298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298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298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039</meta:user-defined>
    <dc:language>nl</dc:language>
    <meta:user-defined meta:name="OVERHEIDop.locatietype/OVERHEIDop.gebiedsmarkering">Punt</meta:user-defined>
    <meta:user-defined meta:name="DC.title">Geweigerde omgevingsvergunning - Hogendijk 76, 1506 AJ Zaandam - het bouwen van een pergola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3298</meta:user-defined>
    <meta:user-defined meta:name="OVERHEIDop.GmbID/DC.identifier">gmb-2024-233298</meta:user-defined>
    <meta:user-defined meta:name="OVERHEIDop.versieInformatie"/>
  </office:meta>
</office:document-meta>
</file>