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overkapping op het perceel Hommelpad 6, 3817 WT Amersfoort, Verzoeklocatie 20240416018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overkapping naast de woning op het perceel Hommelpad 6, 3817 WT Amersfoort.</text:span>
          </text:p>
            <text:p text:style-name="common-al">De Gemeente Amersfoort heeft op 27-05-2024  een omgevingsvergunning verleend voor het bouwen van een overkapping naast de woning op het perceel Hommelpad 6, 3817 WT Amersfoort, Verzoeklocatie 2024041601862, met kenmerk CLZ-00012414.</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7-05-2024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33237</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237</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237</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2414</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bouwen van een overkapping op het perceel Hommelpad 6, 3817 WT Amersfoort, Verzoeklocatie 2024041601862</meta:user-defined>
    <meta:user-defined meta:name="DCTERMS.W3CDTF/DCTERMS.available">2024-05-29</meta:user-defined>
    <meta:user-defined meta:name="DCTERMS.W3CDTF/OVERHEIDop.jaargang">2024</meta:user-defined>
    <meta:user-defined meta:name="OVERHEIDop.publicationIssue">233237</meta:user-defined>
    <meta:user-defined meta:name="OVERHEIDop.GmbID/DC.identifier">gmb-2024-233237</meta:user-defined>
    <meta:user-defined meta:name="OVERHEIDop.versieInformatie"/>
  </office:meta>
</office:document-meta>
</file>