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“Hutten Bouwen” op 19, 20 en 21 augustus 2024 aan de Gorterstraat en in speeltuin Kindervreugd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de activiteit “Hutten Bouwen” aan de Gorterstraat en in speeltuin Kindervreugd in Lichtenvoorde op 19, 20 en 21 augustus 20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33007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007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007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2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“Hutten Bouwen” op 19, 20 en 21 augustus 2024 aan de Gorterstraat en in speeltuin Kindervreugd te Lichtenvoorde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3007</meta:user-defined>
    <meta:user-defined meta:name="OVERHEIDop.GmbID/DC.identifier">gmb-2024-233007</meta:user-defined>
    <meta:user-defined meta:name="OVERHEIDop.versieInformatie"/>
  </office:meta>
</office:document-meta>
</file>