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Snuiverstraat 7, 1561 HA Krommenie - BOPA het bouwen dakopbouw en dakkapel op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4031496 - BOPA het bouwen dakopbouw en dakkapel op een woning op de locatie Snuiverstraat 7, 1561 HA Krommenie</text:p>
            <text:p text:style-name="common-al">Aanvraag ontvangen: 13-05-2024</text:p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231449</text:span><text:line-break/><text:date style:data-style-name="dag" text:fixed="true" text:date-value="2024-05-29"/><text:line-break/><text:date style:data-style-name="jaar" text:fixed="true" text:date-value="2024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1449</text:span><text:date style:data-style-name="nicedate" text:fixed="true" text:date-value="2024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31449</text:span><text:date style:data-style-name="nicedate" text:fixed="true" text:date-value="2024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0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31496</meta:user-defined>
    <dc:language>nl</dc:language>
    <meta:user-defined meta:name="OVERHEIDop.locatietype/OVERHEIDop.gebiedsmarkering">Punt</meta:user-defined>
    <meta:user-defined meta:name="DC.title">Aanvraag omgevingsvergunning - Snuiverstraat 7, 1561 HA Krommenie - BOPA het bouwen dakopbouw en dakkapel op een woning</meta:user-defined>
    <meta:user-defined meta:name="DCTERMS.W3CDTF/DCTERMS.available">2024-05-29</meta:user-defined>
    <meta:user-defined meta:name="DCTERMS.W3CDTF/OVERHEIDop.jaargang">2024</meta:user-defined>
    <meta:user-defined meta:name="OVERHEIDop.publicationIssue">231449</meta:user-defined>
    <meta:user-defined meta:name="OVERHEIDop.GmbID/DC.identifier">gmb-2024-231449</meta:user-defined>
    <meta:user-defined meta:name="OVERHEIDop.versieInformatie"/>
  </office:meta>
</office:document-meta>
</file>