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Weigering ontheffing voor het parkeren van de camper op de oprit aan Meidoornstraat 15 te Ech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igering ontheffing</text:span>
          </text:p>
            <text:p text:style-name="common-al">Weigering ontheffing APV / Meidoornstraat 15, 6101 KT te Echt / Echt-Susteren / verzonden 17 mei 2024 / het parkeren van de camper op de oprit.</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30 mei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31071</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071</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071</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1/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Weigering ontheffing voor het parkeren van de camper op de oprit aan Meidoornstraat 15 te Echt</meta:user-defined>
    <meta:user-defined meta:name="DCTERMS.W3CDTF/DCTERMS.available">2024-05-30</meta:user-defined>
    <meta:user-defined meta:name="DCTERMS.W3CDTF/OVERHEIDop.jaargang">2024</meta:user-defined>
    <meta:user-defined meta:name="OVERHEIDop.publicationIssue">231071</meta:user-defined>
    <meta:user-defined meta:name="OVERHEIDop.GmbID/DC.identifier">gmb-2024-231071</meta:user-defined>
    <meta:user-defined meta:name="OVERHEIDop.versieInformatie"/>
  </office:meta>
</office:document-meta>
</file>