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/geveloptrekking, Bladstraat 8, 3572HW Utrecht,  GU-Z2024-00061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ladstraat 8, 3572HW Utrecht</text:p>
            <text:p text:style-name="common-al">GU-Z2024-0006155</text:p>
            <text:p text:style-name="common-al">Toelichting: het bouwen van een dakopbouw/geveloptrekk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9620</text:span><text:line-break/><text:date style:data-style-name="dag" text:fixed="true" text:date-value="2024-05-28"/><text:line-break/><text:date style:data-style-name="jaar" text:fixed="true" text:date-value="2024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620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620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6155</meta:user-defined>
    <meta:user-defined meta:name="DCTERMS.abstract">Verlenging beslistermijn omgevingsvergunning, het bouwen van een dakopbouw/geveloptrekking, Bladstraat 8, 3572HW Utrecht,  GU-Z2024-0006155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/geveloptrekking, Bladstraat 8, 3572HW Utrecht,  GU-Z2024-0006155</meta:user-defined>
    <meta:user-defined meta:name="DCTERMS.W3CDTF/DCTERMS.available">2024-05-28</meta:user-defined>
    <meta:user-defined meta:name="DCTERMS.W3CDTF/OVERHEIDop.jaargang">2024</meta:user-defined>
    <meta:user-defined meta:name="OVERHEIDop.publicationIssue">229620</meta:user-defined>
    <meta:user-defined meta:name="OVERHEIDop.GmbID/DC.identifier">gmb-2024-229620</meta:user-defined>
    <meta:user-defined meta:name="OVERHEIDop.versieInformatie"/>
  </office:meta>
</office:document-meta>
</file>