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OMGEVINGSVERGUNNINGSVRIJ BOUWEN – JOHN F. KENNEDYLAAN 14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p text:style-name="tussenkopcur">Burgemeester en wethouders van Vught maken bekend, dat onderstaande aanvraag vergunningsvrij is. </text:p>
            <text:p text:style-name="tussenkopcur">John F. Kennedylaan 14a Vught, muur vervangen door draagbalk en glazen gevel. Uitbreiden achtergevel, Z24-27602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29210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210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210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21/xml/MC-DRP-Omgevmelding-Web-ZM.xml</meta:user-defined>
    <meta:user-defined meta:name="OVERHEID.Gemeente/DC.creator">Vug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OMGEVINGSVERGUNNINGSVRIJ BOUWEN – JOHN F. KENNEDYLAAN 14A VUGHT</meta:user-defined>
    <meta:user-defined meta:name="DCTERMS.W3CDTF/DCTERMS.available">2024-05-29</meta:user-defined>
    <meta:user-defined meta:name="DCTERMS.W3CDTF/OVERHEIDop.jaargang">2024</meta:user-defined>
    <meta:user-defined meta:name="OVERHEIDop.publicationIssue">229210</meta:user-defined>
    <meta:user-defined meta:name="OVERHEIDop.GmbID/DC.identifier">gmb-2024-229210</meta:user-defined>
    <meta:user-defined meta:name="OVERHEIDop.versieInformatie"/>
  </office:meta>
</office:document-meta>
</file>