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erard Borstkade 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Gerard Borstkade 8 1054PV AmsterdamGerard Borstkade 8</text:p>
            <text:p text:style-name="common-al">Looptijd :03-06-2024 t/m 16-07-2024</text:p>
            <text:p text:style-name="common-al">Verzonden naar aanvrager op: 23-05-2024</text:p>
            <text:p text:style-name="common-al">Kenmerk gemeente: Z/24/232960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4/232960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9110</text:span><text:line-break/><text:date style:data-style-name="dag" text:fixed="true" text:date-value="2024-05-28"/><text:line-break/><text:date style:data-style-name="jaar" text:fixed="true" text:date-value="2024-05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9110</text:span><text:date style:data-style-name="nicedate" text:fixed="true" text:date-value="2024-05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29110</text:span><text:date style:data-style-name="nicedate" text:fixed="true" text:date-value="2024-05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61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4/2329605</meta:user-defined>
    <meta:user-defined meta:name="DCTERMS.abstract">Object, Gerard Borstkade 8 1054PV, 20240603, Gerard Borstkade 8</meta:user-defined>
    <dc:language>nl</dc:language>
    <meta:user-defined meta:name="OVERHEIDop.locatietype/OVERHEIDop.gebiedsmarkering">Punt</meta:user-defined>
    <meta:user-defined meta:name="DC.title">Besluit apv vergunning Verleend - Gerard Borstkade 8</meta:user-defined>
    <meta:user-defined meta:name="DCTERMS.W3CDTF/DCTERMS.available">2024-05-28</meta:user-defined>
    <meta:user-defined meta:name="DCTERMS.W3CDTF/OVERHEIDop.jaargang">2024</meta:user-defined>
    <meta:user-defined meta:name="OVERHEIDop.publicationIssue">229110</meta:user-defined>
    <meta:user-defined meta:name="OVERHEIDop.GmbID/DC.identifier">gmb-2024-229110</meta:user-defined>
    <meta:user-defined meta:name="OVERHEIDop.versieInformatie"/>
  </office:meta>
</office:document-meta>
</file>