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pand met reclame, nabij Hertogswetering 10,  GU-Z2024-00027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bij Hertogswetering 10</text:p>
            <text:p text:style-name="common-al">GU-Z2024-0002764</text:p>
            <text:p text:style-name="common-al">Toelichting: het bouwen van een bedrijfspand met reclame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7793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793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793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uitweg en inrit</meta:user-defined>
    <meta:user-defined meta:name="OVERHEIDop.referentienummer">Rx.Mission zaak GU-Z2024-0002764</meta:user-defined>
    <meta:user-defined meta:name="DCTERMS.abstract">Verlenging beslistermijn omgevingsvergunning, het bouwen van een bedrijfspand met reclame, nabij Hertogswetering 10,  GU-Z2024-000276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een bedrijfspand met reclame, nabij Hertogswetering 10,  GU-Z2024-0002764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7793</meta:user-defined>
    <meta:user-defined meta:name="OVERHEIDop.GmbID/DC.identifier">gmb-2024-227793</meta:user-defined>
    <meta:user-defined meta:name="OVERHEIDop.versieInformatie"/>
  </office:meta>
</office:document-meta>
</file>