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mei 2024 is een melding ontvangen waarvoor geen vergunningsplicht geldt voor de locatie Tuin 38, 5103CE Dongen. De melding is geregistreerd onder zaaknummer Z2024-00000655. De melding betreft:</text:p>
            <text:p text:style-name="common-al">- het plaatsen van 2 x Container, keet, toilet vanaf 27-5-2024 tot 16-8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27410</text:span><text:line-break/><text:date style:data-style-name="dag" text:fixed="true" text:date-value="2024-05-27"/><text:line-break/><text:date style:data-style-name="jaar" text:fixed="true" text:date-value="2024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410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7410</text:span><text:date style:data-style-name="nicedate" text:fixed="true" text:date-value="2024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655</meta:user-defined>
    <meta:user-defined meta:name="DCTERMS.abstract">Tuin 38, 5103CE Dongen</meta:user-defined>
    <dc:language>nl</dc:language>
    <meta:user-defined meta:name="OVERHEIDop.locatietype/OVERHEIDop.gebiedsmarkering">Punt</meta:user-defined>
    <meta:user-defined meta:name="DC.title">Ontvangst melding, : 15 mei 2024</meta:user-defined>
    <meta:user-defined meta:name="DCTERMS.W3CDTF/DCTERMS.available">2024-05-27</meta:user-defined>
    <meta:user-defined meta:name="DCTERMS.W3CDTF/OVERHEIDop.jaargang">2024</meta:user-defined>
    <meta:user-defined meta:name="OVERHEIDop.publicationIssue">227410</meta:user-defined>
    <meta:user-defined meta:name="OVERHEIDop.GmbID/DC.identifier">gmb-2024-227410</meta:user-defined>
    <meta:user-defined meta:name="OVERHEIDop.versieInformatie"/>
  </office:meta>
</office:document-meta>
</file>