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Fazantstraat 23 het realiseren van een aanbouw bedrijfsruimte aan Fazantstraat 23, 4901 AZ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Fazantstraat 23, 4901 AZ Oosterhout,</text:span> Fazantstraat 23 het realiseren van een aanbouw bedrijfsruimte (1046256 ontvangen 22-05-2024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span text:style-name="nadrukondlijn">https://</text:span><text:a xlink:href="https://www.oosterhout.nl/contact-1/contactformulier" xlink:type="simple">www.oosterhout.nl/contact-1/contactformulier</text:a>. Gelieve het referentienummer <text:span text:style-name="nadrukvet">1046256</text:span>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27189</text:span><text:line-break/><text:date style:data-style-name="dag" text:fixed="true" text:date-value="2024-05-30"/><text:line-break/><text:date style:data-style-name="jaar" text:fixed="true" text:date-value="2024-05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7189</text:span><text:date style:data-style-name="nicedate" text:fixed="true" text:date-value="2024-05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7189</text:span><text:date style:data-style-name="nicedate" text:fixed="true" text:date-value="2024-05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46256</meta:user-defined>
    <dc:language>nl</dc:language>
    <meta:user-defined meta:name="OVERHEIDop.locatietype/OVERHEIDop.gebiedsmarkering">Vlak</meta:user-defined>
    <meta:user-defined meta:name="DC.title">Aanvraag vergunning voor Fazantstraat 23 het realiseren van een aanbouw bedrijfsruimte aan Fazantstraat 23, 4901 AZ Oosterhout</meta:user-defined>
    <meta:user-defined meta:name="DCTERMS.W3CDTF/DCTERMS.available">2024-05-30</meta:user-defined>
    <meta:user-defined meta:name="DCTERMS.W3CDTF/OVERHEIDop.jaargang">2024</meta:user-defined>
    <meta:user-defined meta:name="OVERHEIDop.publicationIssue">227189</meta:user-defined>
    <meta:user-defined meta:name="OVERHEIDop.GmbID/DC.identifier">gmb-2024-227189</meta:user-defined>
    <meta:user-defined meta:name="OVERHEIDop.versieInformatie"/>
  </office:meta>
</office:document-meta>
</file>