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onstructie Wilhelminakanaal Oos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BvdB0605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in de buurt De Laverie in Oosterhout, zijnde de straten Koningin Emmastraat, Prins Clausstraat, Wilhelminakanaal Oost en de Koningsdijk, reeds alle nieuwbouw woningen zijn opgeleverd;</text:p>
            <text:p text:style-name="common-al">• dat de resterende openbare ruimte vervolgens woonrijp kan worden ingericht, waarvan de Wilhelminakanaal Oost onderdeel uitmaakt;</text:p>
            <text:p text:style-name="common-al">• dat de Wilhelminakanaal Oost gecategoriseerd is als gebiedsontsluitende weg (GOW) met een maximum rijsnelheid van 50 km/u;</text:p>
            <text:p text:style-name="common-al">• dat met de reconstructie tot doel is gesteld om de verkeersdoorstroming, de verkeersveiligheid en ontsluiting naar de aanliggende woningen te waarborgen/ te realiseren;</text:p>
            <text:p text:style-name="common-al">• dat het vanwege de dimensionering van de te reconstrueren kruising Wilhelminakanaal Oost/ Koningsdijk, verkeersveiligheid en leefbaarheid het wenselijk is om vrachtauto’s en bussen, komende vanuit de Korenbocht af te wikkelen in noordelijke richting;</text:p>
            <text:p text:style-name="common-al">• dat eerder woonwijk Zwaaikom al is aangeduid als 30km/u zone;</text:p>
            <text:p text:style-name="common-al">• dat recentelijk de nieuwe brug Korenbocht- Wilhelminakanaal Oost is opengesteld voor het verkeer en daarmee een nieuwe toegang is ontstaan richting Zwaaikom;</text:p>
            <text:p text:style-name="common-al">• dat de uitvoering van de reconstructie Wilhelminakanaal Oost gepland is in 2024;</text:p>
            <text:p text:style-name="common-al">• dat de maatregel (gelet op artikel 2 van de Wegenverkeerswet) strekt tot:</text:p>
            <text:p text:style-name="common-al">1. het verzekeren van de veiligheid op de weg;</text:p>
            <text:p text:style-name="common-al">2. het instandhouden van de weg en het waarborgen van de bruikbaarheid daarvan;</text:p>
            <text:p text:style-name="common-al">3. het zoveel mogelijk waarborgen van de vrijheid van het verkeer;</text:p>
            <text:p text:style-name="common-al">• dat overleg met de politie heeft plaatsgevonden, waarin de politie akkoord gaat met onderstaand besluit;</text:p>
            <text:p text:style-name="common-al">• dat genoemd wegvak in beheer is bij de gemeente Oosterhout.</text:p>
            <text:p text:style-name="common-al">besluiten tot het:</text:p>
            <text:p text:style-name="common-al">- instellen van een gebod voor vrachtauto’s en bussen om linksaf te slaan, komende vanuit de brug Korenbocht in de richting van Kanaalstraat;</text:p>
            <text:p text:style-name="common-al">- uitbreiden van de 30km/u zone van nieuwbouwwijk De Zwaaikom met de brug Korenbocht- Wilhelminakanaal Oost;</text:p>
            <text:p text:style-name="common-al">- instellen van een tweezijdig gelegen fietsstrook op de Wilhelminakanaal Oost, vanaf de kruising met de Wilhelminalaan tot en met de kruising Koningsdijk;</text:p>
            <text:p text:style-name="common-al">Door het aanbrengen van de volgende verkeersborden:</text:p>
            <text:p text:style-name="common-al">- 4 x borden D2; gebod voor alle bestuurders het bord voorbij te gaan aan de zijde die de pijl aangeeft</text:p>
            <text:p text:style-name="common-al">&gt; te plaatsen op de middengeleiders van het kruispunt Wilhelminakanaal Oost/ Koningsdijk;</text:p>
            <text:p text:style-name="common-al">- 1 x bord D5 (links); gebod tot het volgen van de rijrichting die op het bord is aangegeven</text:p>
            <text:p text:style-name="common-al">+ onderbord met pictogrammen van vrachtauto en bus;</text:p>
            <text:p text:style-name="common-al">&gt; te plaatsen op de Korenbocht tegen de kruising met de Wilhelminakanaal Oost;</text:p>
            <text:p text:style-name="common-al">- 1 x Bord  A1(30) zone en 1 x A2(30) zone (begin/ einde zone);</text:p>
            <text:p text:style-name="common-al">&gt; te plaatsen in de Korenbocht, tegen de kruising met de Wilhelminakanaal Oost;</text:p>
            <text:p text:style-name="common-al">Door het aanbrengen van de volgende verkeerstekens op het wegdek:</text:p>
            <text:p text:style-name="common-al">- Fietssymbolen (8 stuks)</text:p>
            <text:p text:style-name="common-al">&gt; te plaatsen op de (aan te brengen) rode fietsstroken aan weerszijden van de Wilhelminakanaal Oost;</text:p>
            <text:p text:style-name="last-al">, zoals aangegeven op de tekening in de bijlage van dit besluit en overeenkomstig de voorwaarden in de BABW.</text:p>
            <text:p text:style-name="tekst_bottom"/>
          </text:section>
        </text:section>
        <text:section text:name="regeling-sluiting_id1-3-2-3" text:style-name="regeling-sluiting">
          <text:section text:name="ondertekening_id1-3-2-3-1">
            <text:p><text:span text:style-name="functie">Oosterhout, 22 me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27096</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096</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096</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reconstructie Wilhelminakanaal Oost - De Laverie in Oosterhou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1045102</meta:user-defined>
    <meta:user-defined meta:name="DCTERMS.abstract">VKB Reconstructie Wilhelminakanaal Oost</meta:user-defined>
    <meta:user-defined meta:name="OVERHEIDop.verkeersbordcode">A01zb</meta:user-defined>
    <meta:user-defined meta:name="OVERHEIDop.verkeersbordcode">A02ze</meta:user-defined>
    <meta:user-defined meta:name="OVERHEIDop.verkeersbordcode">D2</meta:user-defined>
    <meta:user-defined meta:name="OVERHEIDop.verkeersbordcode">D5</meta:user-defined>
    <dc:language>nl</dc:language>
    <meta:user-defined meta:name="OVERHEIDop.locatietype/OVERHEIDop.gebiedsmarkering">Lijn</meta:user-defined>
    <meta:user-defined meta:name="DC.title">Reconstructie Wilhelminakanaal Oost</meta:user-defined>
    <meta:user-defined meta:name="OVERHEIDop.datumEindeReactietermijn">2024-07-10</meta:user-defined>
    <meta:user-defined meta:name="OVERHEIDop.TilID/OVERHEIDop.terinzageleggingOP">til-2024-15646</meta:user-defined>
    <meta:user-defined meta:name="DCTERMS.W3CDTF/DCTERMS.available">2024-05-29</meta:user-defined>
    <meta:user-defined meta:name="DCTERMS.W3CDTF/OVERHEIDop.jaargang">2024</meta:user-defined>
    <meta:user-defined meta:name="OVERHEIDop.publicationIssue">227096</meta:user-defined>
    <meta:user-defined meta:name="OVERHEIDop.GmbID/DC.identifier">gmb-2024-227096</meta:user-defined>
    <meta:user-defined meta:name="OVERHEIDop.versieInformatie"/>
  </office:meta>
</office:document-meta>
</file>