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dakopbouw (4e bouwlaag), Huis te Zuylenlaan 34, 3554JA Utrecht,  GU-Z2024-0008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is te Zuylenlaan 34, 3554JA Utrecht</text:p>
            <text:p text:style-name="common-al">GU-Z2024-0008004</text:p>
            <text:p text:style-name="common-al">Toelichting: het bouwen van dakopbouw (4e bouwlaag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6999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999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999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004</meta:user-defined>
    <meta:user-defined meta:name="DCTERMS.abstract">Verlenging beslistermijn omgevingsvergunning, het bouwen van dakopbouw (4e bouwlaag), Huis te Zuylenlaan 34, 3554JA Utrecht,  GU-Z2024-0008004</meta:user-defined>
    <dc:language>nl</dc:language>
    <meta:user-defined meta:name="OVERHEIDop.locatietype/OVERHEIDop.gebiedsmarkering">Vlak</meta:user-defined>
    <meta:user-defined meta:name="DC.title">Verlenging beslistermijn omgevingsvergunning, het bouwen van dakopbouw (4e bouwlaag), Huis te Zuylenlaan 34, 3554JA Utrecht,  GU-Z2024-0008004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6999</meta:user-defined>
    <meta:user-defined meta:name="OVERHEIDop.GmbID/DC.identifier">gmb-2024-226999</meta:user-defined>
    <meta:user-defined meta:name="OVERHEIDop.versieInformatie"/>
  </office:meta>
</office:document-meta>
</file>