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Dudenpark 16, 1567 HN Assendelft - het bouwen van een dakterras en vervangen raamkoz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30681 - het bouwen van een dakterras en vervangen raamkozijn -  - op de locatie Dudenpark 16, 1567 HN Assendelft</text:p>
            <text:p text:style-name="common-al">Besluit verzonden: 23-05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3-05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26709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709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6709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681</meta:user-defined>
    <dc:language>nl</dc:language>
    <meta:user-defined meta:name="OVERHEIDop.locatietype/OVERHEIDop.gebiedsmarkering">Punt</meta:user-defined>
    <meta:user-defined meta:name="DC.title">Verleende omgevingsvergunning - Dudenpark 16, 1567 HN Assendelft - het bouwen van een dakterras en vervangen raamkozijn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6709</meta:user-defined>
    <meta:user-defined meta:name="OVERHEIDop.GmbID/DC.identifier">gmb-2024-226709</meta:user-defined>
    <meta:user-defined meta:name="OVERHEIDop.versieInformatie"/>
  </office:meta>
</office:document-meta>
</file>