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Leidsekade 106 BS, 3531HC Utrecht, GU-Z2024-0010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kade 106 BS, 3531HC Utrecht</text:p>
            <text:p text:style-name="common-al">GU-Z2024-0010222</text:p>
            <text:p text:style-name="common-al">Toelichting: het bouwen van een dakkapel op het achterdakvlak</text:p>
            <text:p text:style-name="common-al">Datum besluit: 3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6248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248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248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222</meta:user-defined>
    <meta:user-defined meta:name="DCTERMS.abstract">Verleende Omgevingsvergunning, het bouwen van een dakkapel op het achterdakvlak, Leidsekade 106 BS, 3531HC Utrecht, GU-Z2024-0010222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Leidsekade 106 BS, 3531HC Utrecht, GU-Z2024-0010222</meta:user-defined>
    <meta:user-defined meta:name="OVERHEIDop.datumEindeReactietermijn">2024-06-24</meta:user-defined>
    <meta:user-defined meta:name="OVERHEIDop.terinzageleggingBG">https://jeleefomgeving.nl/inzien/002220647/da90c48f-182f-11ef-a336-0050560122a3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6248</meta:user-defined>
    <meta:user-defined meta:name="OVERHEIDop.GmbID/DC.identifier">gmb-2024-226248</meta:user-defined>
    <meta:user-defined meta:name="OVERHEIDop.versieInformatie"/>
  </office:meta>
</office:document-meta>
</file>