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woning nabij Eikenlaan 5 in Sl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Sleeuwijk: nabij Eikenlaan 5, kad. aanduiding WKD00S3924, </text:span>een woning bouwen (2024-000109); ingekomen op 28 december 2023. 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22542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42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42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- Aanvraag vergunning voor het bouwen van een woning nabij Eikenlaan 5 in Sleeuwijk</meta:user-defined>
    <meta:user-defined meta:name="DCTERMS.W3CDTF/DCTERMS.available">2024-01-11</meta:user-defined>
    <meta:user-defined meta:name="DCTERMS.W3CDTF/OVERHEIDop.jaargang">2024</meta:user-defined>
    <meta:user-defined meta:name="OVERHEIDop.publicationIssue">22542</meta:user-defined>
    <meta:user-defined meta:name="OVERHEIDop.GmbID/DC.identifier">gmb-2024-22542</meta:user-defined>
    <meta:user-defined meta:name="OVERHEIDop.versieInformatie"/>
  </office:meta>
</office:document-meta>
</file>