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Dellenswei 2, 9294 LH Aldwâld</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088515. De omgevingsvergunning is verleend. De gemeente geeft hiermee toestemming voor het realiseren van een kleine (erf)windmolen aan Dellenswei 2, 9294 LH Aldwâld. (besluit is verzonden op 22 mei 2024).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24977</text:span><text:line-break/><text:date style:data-style-name="dag" text:fixed="true" text:date-value="2024-05-29"/><text:line-break/><text:date style:data-style-name="jaar" text:fixed="true" text:date-value="2024-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4977</text:span><text:date style:data-style-name="nicedate" text:fixed="true" text:date-value="2024-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4977</text:span><text:date style:data-style-name="nicedate" text:fixed="true" text:date-value="2024-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088515</meta:user-defined>
    <meta:user-defined meta:name="DCTERMS.abstract">Verleende omgevingsvergunning voor het realiseren van een kleine (erf)windmolen op locatie Dellenswei 2, 9294 LH Aldwâld.</meta:user-defined>
    <dc:language>nl</dc:language>
    <meta:user-defined meta:name="OVERHEIDop.locatietype/OVERHEIDop.gebiedsmarkering">Punt</meta:user-defined>
    <meta:user-defined meta:name="DC.title">Besluit op aanvraag omgevingsvergunning Dellenswei 2, 9294 LH Aldwâld</meta:user-defined>
    <meta:user-defined meta:name="DCTERMS.W3CDTF/DCTERMS.available">2024-05-29</meta:user-defined>
    <meta:user-defined meta:name="DCTERMS.W3CDTF/OVERHEIDop.jaargang">2024</meta:user-defined>
    <meta:user-defined meta:name="OVERHEIDop.publicationIssue">224977</meta:user-defined>
    <meta:user-defined meta:name="OVERHEIDop.GmbID/DC.identifier">gmb-2024-224977</meta:user-defined>
    <meta:user-defined meta:name="OVERHEIDop.versieInformatie"/>
  </office:meta>
</office:document-meta>
</file>