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782b44f-1b7a-4754-8572-ad3b054a019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Amsterdam West, verkeersbesluit Derde Hugo de Grootstraat 40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Derde Hugo de Grootstraat 40 (parkeervaknummers nog niet bekent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96.80377358490566mm"><draw:image xlink:href="Pictures/Afbeelding1i4782b44f-1b7a-4754-8572-ad3b054a019a.png" xlink:type="simple"/></draw:frame></text:p>
            </text:section></draw:text-box></draw:frame>
          </text:p>
            <text:p text:style-name="common-al">Amsterdam, 10 januari 2024</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publica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491</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1</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1</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Derde Hugo de Grootstraat 40 aanleg elektrische oplaadplaats - Derde Hugo de Grootstraat 4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Derde Hugo de Grootstraat 40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Derde Hugo de Grootstraat 40 aanleg elektrische oplaadplaats</meta:user-defined>
    <meta:user-defined meta:name="DCTERMS.W3CDTF/DCTERMS.available">2024-01-12</meta:user-defined>
    <meta:user-defined meta:name="DCTERMS.W3CDTF/OVERHEIDop.jaargang">2024</meta:user-defined>
    <meta:user-defined meta:name="OVERHEIDop.publicationIssue">22491</meta:user-defined>
    <meta:user-defined meta:name="OVERHEIDop.GmbID/DC.identifier">gmb-2024-22491</meta:user-defined>
    <meta:user-defined meta:name="OVERHEIDop.versieInformatie"/>
  </office:meta>
</office:document-meta>
</file>