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bouwen van een bouwwerk (twee stallen), Eyckheuvels 1, 6037RC Kelpen-Ol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eft besloten om de beslistermijn voor de aanvraag omgevingsvergunning voor het bouwen van een bouwwerk (twee stallen) op locatie Eyckheuvels 1, 6037RC Kelpen-Oler te verlengen.</text:p>
            <text:p text:style-name="common-al">De aanvraag is geregistreerd onder zaaknummer Z2023-00001652.</text:p>
            <text:p text:style-name="common-al">Deze bekendmaking heeft uitsluitend een informatief karakter. Tegen het verlengen van een beslistermijn kunt u geen zienswijze of bezwaar indienen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24336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336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336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3-00001652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aanvraag omgevingsvergunning voor bouwen van een bouwwerk (twee stallen), Eyckheuvels 1, 6037RC Kelpen-Oler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4336</meta:user-defined>
    <meta:user-defined meta:name="OVERHEIDop.GmbID/DC.identifier">gmb-2024-224336</meta:user-defined>
    <meta:user-defined meta:name="OVERHEIDop.versieInformatie"/>
  </office:meta>
</office:document-meta>
</file>