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oolgaardschoolVOP-2i881521e5-392e-4afa-a2d3-45955ca8531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 voetgangersoversteekplaats met plateau Doolgaardstraat ten hoogte van De Doolgaardschool te Horst</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amp; wethouders</text:p>
          <text:section text:name="considerans_id1-3-2-1-3" text:style-name="considerans">
            <text:p text:style-name="tussenkopcur">
            <text:span text:style-name="nadrukvet">Overwegingen ten aanzien van het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 </text:p>
            <text:p text:style-name="considerans.al">
            <text:span text:style-name="nadrukondlijn">Bevoegdheid</text:span>
          </text:p>
            <text:p text:style-name="considerans.al">Op grond van artikel 18, eerste lid, onder d, van de Wegenverkeerswet 1994 en op grond van het besluit van het college van burgemeester en wethouders, van 5 april 2011, ben ik bevoegd dit verkeersbesluit te nemen.</text:p>
            <text:p text:style-name="considerans.al">
            <text:span text:style-name="nadrukondlijn">Doelstelling</text:span>
          </text:p>
            <text:p text:style-name="considerans.al">Uit het oogpunt van het verzekeren van de veiligheid en het beschermen van weggebruikers is het gewenst op de Doolgaardstraat ter hoogte van De Doolgaardschool een voetgangersoversteekplaats op een plateau aan te leggen.</text:p>
            <text:p text:style-name="considerans.al"/>
            <text:p text:style-name="considerans.al">
            <text:span text:style-name="nadrukondlijn">Motivering</text:span>
          </text:p>
            <text:p text:style-name="considerans.al">Hierbij is het volgende overwogen:</text:p>
            <text:p text:style-name="considerans.al">* Dat ter hoogte van het gewenste punt veel kinderen (spelen) en oversteken;</text:p>
            <text:p text:style-name="considerans.al">* Dat dit wordt versterkt door de hernieuwde hoofdingang van de school aan de Doolgaardstraat;</text:p>
            <text:p text:style-name="considerans.al">* Dat kinderen en ouderen kwetsbare verkeersdeelnemers zijn die extra beschermd moeten worden;</text:p>
            <text:p text:style-name="considerans.al">* Dat door het aanleggen van een extra voetgangersoversteekplaats ook voetgangers komend vanuit noordelijke zijde (Torenstraat e.o.) veiliger naar de nieuwe hoofdingang kunnen oversteken;</text:p>
            <text:p text:style-name="considerans.al">* Dat door een voetgangersoversteekplaats op een plateau te plaatsen voertuigen de oversteek langzamer zullen benaderen, waardoor het veiliger zal worden om over te steken. </text:p>
            <text:p text:style-name="considerans.al">
            <draw:frame><draw:text-box><text:section text:name="plaatje_id1-3-2-1-3-15-1" text:style-name="plaatje">
              <text:p text:style-name="illustratie_id1-3-2-1-3-15-1-1"><draw:frame draw:style-name="illustratie_id1-3-2-1-3-15-1-1" text:anchor-type="paragraph" svg:width="150mm" svg:height="84.7mm"><draw:image xlink:href="Pictures/DoolgaardschoolVOP-2i881521e5-392e-4afa-a2d3-45955ca85315.png" xlink:type="simple"/></draw:frame></text:p>
            </text:section></draw:text-box></draw:frame>
          </text:p>
            <text:p text:style-name="considerans.al">
            <text:span text:style-name="nadrukondlijn">Overleg</text:span>
          </text:p>
            <text:p text:style-name="considerans.al">Overeenkomstig het bepaalde in artikel 24 van het Besluit administratieve bepalingen inzake het wegverkeer (BABW) heeft over dit besluit overleg plaatsgevonden met de Basiseenheid Horst van de Politie Limburg-Noord. </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onderstaande overwegingen besluiten burgemeester en wethouders:</text:p>
            <text:p text:style-name="common-al"/>
            <text:list text:style-name="id1-3-2-2-1-3">
              <text:list-item text:style-override="id1-3-2-2-1-3-1">
                <text:number>1.</text:number>
                <text:p text:style-name="al">Door het plaatsen van verkeersborden L2 van Bijlage I van het RVV 1990 en aanbrengen van zebramarkering in de Doolgaardstraat ten hoogte van De Doolgaardschool te Horst op een verhoogd plateau conform CROW normering 50 km/h.  plateau, een voetgangersoversteekplaats vast te stellen;</text:p>
              </text:list-item>
              <text:list-item text:style-override="id1-3-2-2-1-3-2">
                <text:number>2.</text:number>
                <text:p text:style-name="al">Genoemde verkeersmaatregel uit te voeren zoals aangegeven op de bij dit besluit behorende situatietekening;</text:p>
              </text:list-item>
              <text:list-item text:style-override="id1-3-2-2-1-3-3">
                <text:number>3.</text:number>
                <text:p text:style-name="al">Dit verkeersbesluit treedt in werking daags na de dag van bekendmaking.</text:p>
              </text:list-item>
            </text:list>
            <text:p text:style-name="last-al"/>
            <text:p text:style-name="tekst_bottom"/>
          </text:section>
        </text:section>
        <text:section text:name="regeling-sluiting_id1-3-2-3" text:style-name="regeling-sluiting">
          <text:section text:name="gegeven_id1-3-2-3-1" text:style-name="gegeven">
            <text:p text:style-name="dagtekening">
            <text:span text:style-name="plaats">Horst</text:span>
            <text:span text:style-name="datum">21 mei 2024</text:span>
          </text:p>
          </text:section>
          <text:section text:name="ondertekening_id1-3-2-3-2">
            <text:p><text:span text:style-name="functie">Burgemeester &amp; wethouders</text:span></text:p>
            <text:p><text:span text:style-name="deze">Namens deze,</text:span></text:p>
            <text:p><text:span text:style-name="ondertekening_naam">
            <text:span text:style-name="voornaam">Chris</text:span>
            <text:span text:style-name="achternaam">Dévilé</text:span>
          </text:span></text:p>
            <text:p><text:span text:style-name="functie">Teamhoofd Openbare Werken</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het college van burgemeester en wethouders, postbus 6005, 5960 AA Horst.</text:p>
          <text:p text:style-name="bezwaarschrift_al">Het maken van bezwaar schorst niet de werking van dit besluit. (zie art. 6:16 van de Awb) 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15-1-1" style:parent-style-name="Standard">
      <style:paragraph-properties style:line-spacing="0mm" style:text-autospace="none" ofo:line-height="0.001cm"/>
    </style:style>
    <style:style style:family="graphic" style:name="illustratie_id1-3-2-1-3-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224200</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200</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200</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Horst aan de Maas</meta:user-defined>
    <meta:user-defined meta:name="OVERHEID.Gemeente/OVERHEID.authority">Horst aan de Maas</meta:user-defined>
    <meta:user-defined meta:name="OVERHEID.Informatietype/DC.type">officiële publicatie</meta:user-defined>
    <meta:user-defined meta:name="OVERHEIDop.Rubriek/DC.type">verkeersbesluit of -mededeling</meta:user-defined>
    <meta:user-defined meta:name="OVERHEID.Gemeente/DCTERMS.publisher">Horst aan de Maas</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DCTERMS.alternative">Gemeente Horst aan de Maas - Voetgangersoversteekplaats met plateau Doolgaardstraat - Ten hoogte van de Doolgaardschool te Horst</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DCTERMS.abstract">Aanbrengen extra VOP met plateau volgens CROW.  Uit het oogpunt van het verbeteren van de veiligheid en het beschermen van de voetgangers/kinderen ten hoogte van de nieuwe hoofdingang van de Doolgaardschool.</meta:user-defined>
    <meta:user-defined meta:name="OVERHEIDop.verkeersbordcode">L2</meta:user-defined>
    <dc:language>nl</dc:language>
    <meta:user-defined meta:name="OVERHEIDop.locatietype/OVERHEIDop.gebiedsmarkering">Punt</meta:user-defined>
    <meta:user-defined meta:name="DC.title">Verkeersbesluit – voetgangersoversteekplaats met plateau Doolgaardstraat ten hoogte van De Doolgaardschool te Horst</meta:user-defined>
    <meta:user-defined meta:name="DCTERMS.W3CDTF/DCTERMS.available">2024-05-30</meta:user-defined>
    <meta:user-defined meta:name="DCTERMS.W3CDTF/OVERHEIDop.jaargang">2024</meta:user-defined>
    <meta:user-defined meta:name="OVERHEIDop.publicationIssue">224200</meta:user-defined>
    <meta:user-defined meta:name="OVERHEIDop.GmbID/DC.identifier">gmb-2024-224200</meta:user-defined>
    <meta:user-defined meta:name="OVERHEIDop.versieInformatie"/>
  </office:meta>
</office:document-meta>
</file>