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iezing Europees Parlement 6 juni 2024 - Plaats van stemopnemin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burgemeester van Dongen maakt met betrekking tot de verkiezing van de leden van het Europees Parlement het volgende bekend;</text:p>
            <text:p text:style-name="al">
            <text:span text:style-name="nadrukvet">Plaats van stemopneming</text:span>
          </text:p>
            <text:p text:style-name="al">De stemmen die worden uitgebracht op stembureau 3 Mijzo Dongepark worden na 21:00 uur geteld op het gemeentehuis van de gemeente Dongen aan de Hoge Ham 62, 5104 JJ te Dongen.</text:p>
            <text:p text:style-name="al">
            <text:span text:style-name="nadrukvet">Nadere inlichtingen worden verstrekt door:</text:span>
          </text:p>
            <text:p text:style-name="al">Team Verkiezingen</text:p>
            <text:p text:style-name="al">Hoge Ham 62</text:p>
            <text:p text:style-name="al">5104 JJ Dongen</text:p>
            <text:p text:style-name="al">Meer informatie over de verkiezingen leest u op www.dongen.nl/verkiezingen en op www.kiesraad.nl.</text:p>
            <text:p text:style-name="al">Team Verkiezingen is bereikbaar via verkiezingen@dongen.nl en via 14 0162</text:p>
          </text:section>
        </text:section>
        <text:section text:name="regeling-sluiting_id1-3-2-3" text:style-name="regeling-sluiting">
          <text:section text:name="ondertekening_id1-3-2-3-1">
            <text:p><text:span text:style-name="functie">Dongen, 21 mei 2024</text:span></text:p>
            <text:p><text:span text:style-name="functie">De burgemeester,</text:span></text:p>
            <text:p><text:span text:style-name="functie">M.C. Bakerman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24077</text:span><text:line-break/><text:date style:data-style-name="dag" text:fixed="true" text:date-value="2024-05-23"/><text:line-break/><text:date style:data-style-name="jaar" text:fixed="true" text:date-value="2024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4077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4077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8/xml/MC-DRP-OverigeInformatie-Web-CB.xml</meta:user-defined>
    <meta:user-defined meta:name="OVERHEID.Gemeente/DC.creator">Dong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ongen</meta:user-defined>
    <meta:user-defined meta:name="OVERHEID.Gemeente/DCTERMS.publisher">Donge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Verkiezing Europees Parlement 6 juni 2024 - Plaats van stemopneming</meta:user-defined>
    <meta:user-defined meta:name="DCTERMS.W3CDTF/DCTERMS.available">2024-05-23</meta:user-defined>
    <meta:user-defined meta:name="DCTERMS.W3CDTF/OVERHEIDop.jaargang">2024</meta:user-defined>
    <meta:user-defined meta:name="OVERHEIDop.publicationIssue">224077</meta:user-defined>
    <meta:user-defined meta:name="OVERHEIDop.GmbID/DC.identifier">gmb-2024-224077</meta:user-defined>
    <meta:user-defined meta:name="OVERHEIDop.versieInformatie"/>
  </office:meta>
</office:document-meta>
</file>