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kennisgeving zitting gemeentelijk stembureau</text:p>
      <text:section text:name="regeling_id1-3-2" text:style-name="regeling">
        <text:section text:name="aanhef_id1-3-2-1" text:style-name="aanhef"/>
        <text:section text:name="regeling-tekst_id1-3-2-2" text:style-name="regeling-tekst">
          <text:section text:name="paragraaf_id1-3-2-2-1" text:style-name="paragraaf">
            <text:p text:style-name="paragraaf_kop"><text:span text:style-name="label"/> <text:span text:style-name="nr"/> Verkiezing Europees Parlement 6 juni 2024</text:p>
            <text:section text:name="structuurtekst_id1-3-2-2-1-2" text:style-name="structuurtekst">
              <text:p text:style-name="al"> De burgemeester van Dongen maakt met betrekking tot de verkiezing van de leden van het Europees Parlement het volgende bekend.</text:p>
            </text:section>
          </text:section>
          <text:section text:name="paragraaf_id1-3-2-2-2" text:style-name="paragraaf">
            <text:p text:style-name="paragraaf_kop"><text:span text:style-name="label"/> <text:span text:style-name="nr"/> Zitting gemeentelijk stembureau</text:p>
            <text:section text:name="structuurtekst_id1-3-2-2-2-2" text:style-name="structuurtekst">
              <text:p text:style-name="al"> Op donderdag 6 juni 2024 is de Europees Parlementsverkiezing. Op vrijdag 7 juni 2024 is de openbare zitting van het gemeentelijk stembureau (GSB) van de gemeente Dongen. Het GSB heeft zitting op vrijdag 7 juni 2024 vanaf 09.30 uur in de raadszaal op het gemeentehuis van de gemeente Dongen, Hoge Ham 62, 5104 JJ in Dongen.</text:p>
              <text:p text:style-name="al">Tijdens de zitting controleert het GSB de proces-verbalen van de stembureaus. Het GSB kan beslissen opdracht te geven tot hertelling. De hertelling vindt plaats op het gemeentehuis. </text:p>
              <text:p text:style-name="al">Niet alle lidstaten stemmen op dezelfde dag. Daarom zal de zitting op vrijdag door de voorzitter worden geschorst. Op maandag 10 juni om 09.30 uur wordt de zitting hervat. De voorzitter maakt tijdens deze zitting de uitslagen op gemeentelijk niveau bekend. </text:p>
              <text:p text:style-name="al">Nadere inlichtingen worden verstrekt door:</text:p>
              <text:p text:style-name="al">Team Verkiezingen</text:p>
              <text:p text:style-name="al">Hoge Ham 62</text:p>
              <text:p text:style-name="al">5104 JJ Dongen</text:p>
              <text:p text:style-name="al">Meer informatie over de verkiezingen leest u op www.dongen.nl/verkiezingen en op www.kiesraad.nl.</text:p>
              <text:p text:style-name="al">Team Verkiezingen is bereikbaar via verkiezingen@dongen.nl en via 14 0162</text:p>
            </text:section>
          </text:section>
        </text:section>
        <text:section text:name="regeling-sluiting_id1-3-2-3" text:style-name="regeling-sluiting">
          <text:section text:name="ondertekening_id1-3-2-3-1">
            <text:p><text:span text:style-name="functie">Dongen, 21 mei 2024</text:span></text:p>
            <text:p><text:span text:style-name="functie">De burgemeester,</text:span></text:p>
            <text:p><text:span text:style-name="functie">M.C. Bakerma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24057</text:span><text:line-break/><text:date style:data-style-name="dag" text:fixed="true" text:date-value="2024-05-23"/><text:line-break/><text:date style:data-style-name="jaar" text:fixed="true" text:date-value="2024-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057</text:span><text:date style:data-style-name="nicedate" text:fixed="true" text:date-value="2024-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057</text:span><text:date style:data-style-name="nicedate" text:fixed="true" text:date-value="2024-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Dongen</meta:user-defined>
    <meta:user-defined meta:name="OVERHEID.Informatietype/DC.type">officiële publicatie</meta:user-defined>
    <meta:user-defined meta:name="OVERHEIDop.Rubriek/DC.type">overige overheidsinformatie</meta:user-defined>
    <meta:user-defined meta:name="OVERHEID.Gemeente/OVERHEID.authority">Dongen</meta:user-defined>
    <meta:user-defined meta:name="OVERHEID.Gemeente/DCTERMS.publisher">Dongen</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DC.title">Openbare kennisgeving zitting gemeentelijk stembureau</meta:user-defined>
    <meta:user-defined meta:name="DCTERMS.W3CDTF/DCTERMS.available">2024-05-23</meta:user-defined>
    <meta:user-defined meta:name="DCTERMS.W3CDTF/OVERHEIDop.jaargang">2024</meta:user-defined>
    <meta:user-defined meta:name="OVERHEIDop.publicationIssue">224057</meta:user-defined>
    <meta:user-defined meta:name="OVERHEIDop.GmbID/DC.identifier">gmb-2024-224057</meta:user-defined>
    <meta:user-defined meta:name="OVERHEIDop.versieInformatie"/>
  </office:meta>
</office:document-meta>
</file>