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 en een dakopbouw op het achterdak, Barkasstraat 55, 3534PJ Utrecht, GU-Z2024-00015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rkasstraat 55, 3534PJ Utrecht</text:p>
            <text:p text:style-name="common-al">GU-Z2024-0001573</text:p>
            <text:p text:style-name="common-al">Toelichting: het bouwen van een dakkapel op het voordakvlak en een dakopbouw op het achterdak</text:p>
            <text:p text:style-name="common-al">Datum besluit: 8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3186</text:span><text:line-break/><text:date style:data-style-name="dag" text:fixed="true" text:date-value="2024-05-23"/><text:line-break/><text:date style:data-style-name="jaar" text:fixed="true" text:date-value="2024-05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3186</text:span><text:date style:data-style-name="nicedate" text:fixed="true" text:date-value="2024-05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3186</text:span><text:date style:data-style-name="nicedate" text:fixed="true" text:date-value="2024-05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46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1573</meta:user-defined>
    <meta:user-defined meta:name="DCTERMS.abstract">Verleende Omgevingsvergunning, het bouwen van een dakkapel op het voordakvlak en een dakopbouw op het achterdak, Barkasstraat 55, 3534PJ Utrecht, GU-Z2024-0001573</meta:user-defined>
    <dc:language>nl</dc:language>
    <meta:user-defined meta:name="DC.title">Verleende Omgevingsvergunning, het bouwen van een dakkapel op het voordakvlak en een dakopbouw op het achterdak, Barkasstraat 55, 3534PJ Utrecht, GU-Z2024-0001573</meta:user-defined>
    <meta:user-defined meta:name="OVERHEIDop.datumEindeReactietermijn">2024-07-02</meta:user-defined>
    <meta:user-defined meta:name="OVERHEIDop.terinzageleggingBG">https://jeleefomgeving.nl/inzien/002220647/48564b2e-1753-11ef-a336-0050560122a3</meta:user-defined>
    <meta:user-defined meta:name="OVERHEIDop.locatietype/OVERHEIDop.gebiedsmarkering">GeometrieRef</meta:user-defined>
    <meta:user-defined meta:name="DCTERMS.W3CDTF/DCTERMS.available">2024-05-23</meta:user-defined>
    <meta:user-defined meta:name="DCTERMS.W3CDTF/OVERHEIDop.jaargang">2024</meta:user-defined>
    <meta:user-defined meta:name="OVERHEIDop.externeBijlage">Afwijkvergunning|exb-2024-20448</meta:user-defined>
    <meta:user-defined meta:name="OVERHEIDop.publicationIssue">223186</meta:user-defined>
    <meta:user-defined meta:name="OVERHEIDop.GmbID/DC.identifier">gmb-2024-223186</meta:user-defined>
    <meta:user-defined meta:name="OVERHEIDop.versieInformatie"/>
  </office:meta>
</office:document-meta>
</file>