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1-09154635i943ba840-36a1-41a9-bf63-7130d85a07e1.png" manifest:media-type="image/png"/>
  <manifest:file-entry manifest:full-path="Pictures/Schermafbeelding2024-01-09154642i246a1f1f-a1ba-485a-8292-3490bf000e4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10-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10-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1-10-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verplaatsen en uitbreiden van een gereserveerde parkeerplaats voor leerlingenvervoer tegenover Beeklaan 49 Bussum</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1. Juridisch kader</text:span>
          </text:p>
            <text:p text:style-name="common-al">Gelet op artikel 15, lid 1 en 2 Wegenverkeerswet 1994 en artikel 12 Besluit administratieve bepalingen inzake het wegverkeer is namens het college van Burgemeester en wethouders van de gemeente Gooise Meren een verkeersbesluit genomen.</text:p>
            <text:p text:style-name="common-al">
            <text:span text:style-name="nadrukvet">2. Aanleiding verkeersbesluit</text:span>
          </text:p>
            <text:p text:style-name="common-al">Aan de Beeklaan in Bussum is sinds 2010 een parkeerplaats voor het leerlingenvervoer gereserveerd. De parkeerplaats ligt in de huidige situatie niet meer nabij de hoofdingang van de school. </text:p>
            <text:p text:style-name="common-al">Het Elan College heeft de gemeente verzocht de gereserveerde parkeerplaats te verplaatsen naar de hoofdingang van de school, gelegen aan de Lange Heul.</text:p>
            <text:p text:style-name="common-al">
            <text:span text:style-name="nadrukvet">3. Doelstelling verkeersbesluit</text:span>
          </text:p>
            <text:p text:style-name="common-al">Dit verkeersbesluit dient het volgende doel zoals omschreven in artikel 2, eerste lid van de Wegenverkeerswet:</text:p>
            <text:p text:style-name="common-al">
            <text:span text:style-name="nadrukcur">Het beschermen van weggebruikers en passagiers.</text:span>
          </text:p>
            <text:p text:style-name="common-al">
            <text:span text:style-name="nadrukvet">4. Overwegingen</text:span>
          </text:p>
            <text:list text:style-name="id1-3-2-2-1-10">
              <text:list-item text:style-override="id1-3-2-2-1-10-1">
                <text:number>4.1</text:number>
                <text:p text:style-name="al">
                <text:span text:style-name="nadrukcur">Met het oog op de verkeersveiligheid is het ongewenst dat kinderen op de rijbaan lopen. </text:span>
              </text:p>
                <text:p text:style-name="al">Door het reserveren van parkeerruimte voor het leerlingenvervoer kunnen kinderen via het trottoir direct in- en uitstappen waardoor wordt voorkomen dat kinderen op de rijbaan terecht komen. </text:p>
              </text:list-item>
              <text:list-item text:style-override="id1-3-2-2-1-10-2">
                <text:number>4.2</text:number>
                <text:p text:style-name="al">
                <text:span text:style-name="nadrukcur">Een uitbreiding van de lengte van het gereserveerde parkeervak is noodzakelijk.</text:span>
              </text:p>
                <text:p text:style-name="al"> In de huidige situatie is ongeveer zes meter parkeerstrook (gelijk aan één parkeerplaats) voor het leerlingenververvoer gereserveerd. Deze reservering wordt opgeheven. In de nieuwe situatie wordt op de nieuwe locatie ongeveer twaalf meter parkeerstrook (gelijk aan twee parkeerplaatsen) voor het leerlingenvervoer gereserveerd. De uitbreiding is nodig omdat ondanks het spreiden van de lessen niet altijd kan worden voorkomen dat twee voertuigen voor het leerlingenvervoer gelijktijdig bij de school staan.</text:p>
              </text:list-item>
              <text:list-item text:style-override="id1-3-2-2-1-10-3">
                <text:number>4.3</text:number>
                <text:p text:style-name="al">
                <text:span text:style-name="nadrukcur">Het verminderen van de parkeercapaciteit leidt niet tot een tekort aan parkeerplaatsen.</text:span>
              </text:p>
                <text:p text:style-name="al">Door de uitbreiding van de reservering voor het leerlingenvervoer neemt de parkeercapaciteit voor de bewoners en hun bezoekers af. De reservering is echter slechts van kracht op maandag tot en met vrijdag van 08.15 uur tot 09.15 uur en van 14.15 uur tot 15.15 uur. Tijdens deze tijdsvensters is de parkeerdruk relatief laag. </text:p>
              </text:list-item>
            </text:list>
            <text:p text:style-name="common-al">
            <text:span text:style-name="nadrukvet">5. Overleg politie</text:span>
          </text:p>
            <text:p text:style-name="common-al">Op grond van artikel 24 BABW is advies gevraagd aan de politie. De politie heeft positief op het verkeersbesluit geadviseerd. </text:p>
            <text:p text:style-name="common-al">
            <text:span text:style-name="nadrukvet">6. Bekendmaking</text:span>
          </text:p>
            <text:p text:style-name="common-al">Dit verkeersbesluit wordt gepubliceerd in het Gemeenteblad. De direct omwonenden worden daarnaast per brief geïnformeerd dat dit verkeersbesluit is genomen en gepubliceerd, en dat er een mogelijkheid is om bezwaar te maken conform de Algemene wet bestuursrecht.</text:p>
            <text:p text:style-name="common-al">
            <text:span text:style-name="nadrukvet">7. Besluit</text:span>
          </text:p>
            <text:p text:style-name="last-al">Op grond van de overwegingen is namens het college van burgemeester en wethouders besloten om:</text:p>
            <text:list text:style-name="id1-3-2-2-1-17">
              <text:list-item text:style-override="id1-3-2-2-1-17-1">
                <text:number>•</text:number>
                <text:p text:style-name="al">de huidige reservering van zes meter voor het leerlingenvervoer, gelegen tegenover de woning met het adres Beeklaan 49 Bussum, op te heffen door het bord E08 – 4 te verwijderen;</text:p>
              </text:list-item>
              <text:list-item text:style-override="id1-3-2-2-1-17-2">
                <text:number>•</text:number>
                <text:p text:style-name="al">de gereserveerde algemene gehandicaptenparkeerplaats, gelegen tegenover de woning met het adres Beeklaan 49 Bussum, te verplaatsen naar de naastgelegen huidige gereserveerde parkeerstrook voor het leerlingenvervoer door het bord E06 zoals opgenomen in bijlage I van het RVV1990 te verplaatsen;</text:p>
              </text:list-item>
              <text:list-item text:style-override="id1-3-2-2-1-17-3">
                <text:number>•</text:number>
                <text:p text:style-name="al">twaalf meter parkeervak te reserveren voor het leerlingenvervoer, nabij de ingang van de school aan de Lange Heul 149 te Bussum, door het plaatsen van het bord E05 zoals opgenomen in bijlage I van het RVV1990 plus een onderbord met daarop de tekst “ma-vrij 8:15-9:15u, 14:15-15:15u”.</text:p>
              </text:list-item>
            </text:list>
            <text:p text:style-name="tekst_bottom"/>
          </text:section>
        </text:section>
        <text:section text:name="regeling-sluiting_id1-3-2-3" text:style-name="regeling-sluiting">
          <text:section text:name="gegeven_id1-3-2-3-1" text:style-name="gegeven">
            <text:p text:style-name="dagtekening">
            <text:span text:style-name="plaats">Bussum, </text:span>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ooise Meren,</text:span></text:p>
          </text:section>
          <text:section text:name="ondertekening_id1-3-2-3-3">
            <text:p><text:span text:style-name="functie">Dhr. R. Stuurman</text:span></text:p>
          </text:section>
          <text:section text:name="ondertekening_id1-3-2-3-4">
            <text:p><text:span text:style-name="functie">Afdelingshoofd BORG </text:span></text:p>
            <text:p><text:span text:style-name="deze"/></text:p>
            <text:p><text:span text:style-name="organisatie"/></text:p>
          </text:section>
        </text:section>
        <text:section text:name="bezwaarschrift_id1-3-2-4" text:style-name="bezwaarschrift">
          <text:p text:style-name="bezwaarschrift_top"/>
          <text:p text:style-name="tussenkopvetcur">Bezwaar</text:p>
          <text:p text:style-name="bezwaarschrift_al"/>
          <text:p text:style-name="bezwaarschrift_al">U kunt tegen dit verkeersbesluit binnen zes weken na dag van bekendmaking bezwaar maken. Het bezwaarschrift moet schriftelijk gericht worden aan het College van Burgemeester en wethouders van de gemeente Gooise Meren, postbus 6000, 1400 HA Bussum. Het bezwaarschrift dient te zijn ondertekend en ten minste het volgende te bevatten:</text:p>
          <text:list text:style-name="id1-3-2-4-4">
            <text:list-item text:style-override="id1-3-2-4-4-1">
              <text:number>a.</text:number>
              <text:p text:style-name="al"> naam en adres van de indiener;</text:p>
            </text:list-item>
            <text:list-item text:style-override="id1-3-2-4-4-2">
              <text:number>b.</text:number>
              <text:p text:style-name="al">de dagtekening;</text:p>
            </text:list-item>
            <text:list-item text:style-override="id1-3-2-4-4-3">
              <text:number>c.</text:number>
              <text:p text:style-name="al">een omschrijving van het besluit waartegen het bezwaar is gericht;</text:p>
            </text:list-item>
            <text:list-item text:style-override="id1-3-2-4-4-4">
              <text:number>d.</text:number>
              <text:p text:style-name="al"> de gronden van het bezwaar.</text:p>
            </text:list-item>
          </text:list>
          <text:p text:style-name="bezwaarschrift_al">
          <text:span text:style-name="nadrukvet">Voorlopige voorziening</text:span>
        </text:p>
          <text:p text:style-name="bezwaarschrift_al">Een bezwaar heeft geen opschortende werking van het besluit. Echter, de gemeente Gooise Meren voert het verkeersbesluit niet uit zo lang de bezwaarprocedure loopt. De (voorbereiding van de) uitvoering start pas als het college het besluit op bezwaar heeft genomen o.b.v. het advies van de Bezwarencommissie én als het bezwaar in dit besluit ongegrond wordt verklaard.</text:p>
          <text:p text:style-name="bezwaarschrift_al">Het voorgaande neemt niet weg dat u altijd de mogelijkheid heeft om toch een verzoek in te dienen om een voorlopige voorziening te treffen. U kunt dit verzoek indienen bij de Voorzieningenrechter van de Arrondissementsrechtbank binnen het rechtsgebied waarin u uw woonplaats heeft. Voor het verzoek wordt griffierecht geheven.</text:p>
          <text:p text:style-name="bezwaarschrift_al"/>
          <text:p text:style-name="bezwaarschrift_al">
          <text:span text:style-name="nadrukvet">Bijlage verkeersbesluit Verplaatsen en uitbreiden gereserveerde parkeerplaats leerlingenvervoer Bussum</text:span>
        </text:p>
          <text:p text:style-name="bezwaarschrift_al">
          <text:span text:style-name="nadrukvet">Beoogde gereserveerde parkeerstrook leerlingenvervoer</text:span>
        </text:p>
          <text:p text:style-name="bezwaarschrift_al">
          <draw:frame><draw:text-box><text:section text:name="plaatje_id1-3-2-4-11-1" text:style-name="plaatje">
            <text:p text:style-name="illustratie_id1-3-2-4-11-1-1"><draw:frame draw:style-name="illustratie_id1-3-2-4-11-1-1" text:anchor-type="paragraph" svg:width="120mm" svg:height="91.6mm"><draw:image xlink:href="Pictures/Schermafbeelding2024-01-09154635i943ba840-36a1-41a9-bf63-7130d85a07e1.png" xlink:type="simple"/></draw:frame></text:p>
          </text:section></draw:text-box></draw:frame>
        </text:p>
          <text:p text:style-name="bezwaarschrift_al">
          <text:span text:style-name="nadrukvet">Op te heffen reservering parkeerstrook leerlingenvervoer</text:span>
        </text:p>
          <text:p text:style-name="bezwaarschrift_al">
          <draw:frame><draw:text-box><text:section text:name="plaatje_id1-3-2-4-13-1" text:style-name="plaatje">
            <text:p text:style-name="illustratie_id1-3-2-4-13-1-1"><draw:frame draw:style-name="illustratie_id1-3-2-4-13-1-1" text:anchor-type="paragraph" svg:width="120mm" svg:height="87mm"><draw:image xlink:href="Pictures/Schermafbeelding2024-01-09154642i246a1f1f-a1ba-485a-8292-3490bf000e44.png" xlink:type="simple"/></draw:frame></text:p>
          </text:section></draw:text-box></draw:frame>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2278</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78</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278</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oise Meren - verplaatsen en uitbreiden gereserveerde parkeerplaats leerlingenvervoer - tegenover Beeklaan 49 te Buss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5</meta:user-defined>
    <meta:user-defined meta:name="OVERHEIDop.verkeersbordcode">E6</meta:user-defined>
    <meta:user-defined meta:name="OVERHEIDop.verkeersbordcode">E8</meta:user-defined>
    <dc:language>nl</dc:language>
    <meta:user-defined meta:name="OVERHEIDop.locatietype/OVERHEIDop.gebiedsmarkering">Adres</meta:user-defined>
    <meta:user-defined meta:name="DC.title">Verkeersbesluit voor het verplaatsen en uitbreiden van een gereserveerde parkeerplaats voor leerlingenvervoer tegenover Beeklaan 49 Bussum</meta:user-defined>
    <meta:user-defined meta:name="DCTERMS.W3CDTF/DCTERMS.available">2024-01-11</meta:user-defined>
    <meta:user-defined meta:name="DCTERMS.W3CDTF/OVERHEIDop.jaargang">2024</meta:user-defined>
    <meta:user-defined meta:name="OVERHEIDop.publicationIssue">22278</meta:user-defined>
    <meta:user-defined meta:name="OVERHEIDop.GmbID/DC.identifier">gmb-2024-22278</meta:user-defined>
    <meta:user-defined meta:name="OVERHEIDop.versieInformatie"/>
  </office:meta>
</office:document-meta>
</file>