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serre en het wijzigen van de gevel, Frederik Hendrikstraat 92, 3583VP Utrecht,  GU-Z2024-00052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ederik Hendrikstraat 92, 3583VP Utrecht</text:p>
            <text:p text:style-name="common-al">GU-Z2024-0005276</text:p>
            <text:p text:style-name="common-al">Toelichting: het bouwen van een serre en het wijzigen van de gevel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2661</text:span><text:line-break/><text:date style:data-style-name="dag" text:fixed="true" text:date-value="2024-05-23"/><text:line-break/><text:date style:data-style-name="jaar" text:fixed="true" text:date-value="2024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2661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2661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276</meta:user-defined>
    <meta:user-defined meta:name="DCTERMS.abstract">Verlenging beslistermijn omgevingsvergunning, het bouwen van een serre en het wijzigen van de gevel, Frederik Hendrikstraat 92, 3583VP Utrecht,  GU-Z2024-0005276</meta:user-defined>
    <dc:language>nl</dc:language>
    <meta:user-defined meta:name="OVERHEIDop.locatietype/OVERHEIDop.gebiedsmarkering">Vlak</meta:user-defined>
    <meta:user-defined meta:name="DC.title">Verlenging beslistermijn omgevingsvergunning, het bouwen van een serre en het wijzigen van de gevel, Frederik Hendrikstraat 92, 3583VP Utrecht,  GU-Z2024-0005276</meta:user-defined>
    <meta:user-defined meta:name="DCTERMS.W3CDTF/DCTERMS.available">2024-05-23</meta:user-defined>
    <meta:user-defined meta:name="DCTERMS.W3CDTF/OVERHEIDop.jaargang">2024</meta:user-defined>
    <meta:user-defined meta:name="OVERHEIDop.publicationIssue">222661</meta:user-defined>
    <meta:user-defined meta:name="OVERHEIDop.GmbID/DC.identifier">gmb-2024-222661</meta:user-defined>
    <meta:user-defined meta:name="OVERHEIDop.versieInformatie"/>
  </office:meta>
</office:document-meta>
</file>