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bouwen van een tuinhuis op het perceel Graaf Renatushof 9, 3818 DS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bouwen van een tuinhuis op het perceel Graaf Renatushof 9, 3818 DS Amersfoort</text:span>
          </text:p>
            <text:p text:style-name="common-al">De Gemeente Amersfoort heeft op 25-02-2024 een aanvraag voor een omgevingsvergunning ontvangen voor het bouwen van een tuinhuis op het perceel Graaf Renatushof 9, 3818 DS Amersfoort, met kenmerk CLZ-00009648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22-04-2024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221856</text:span><text:line-break/><text:date style:data-style-name="dag" text:fixed="true" text:date-value="2024-05-22"/><text:line-break/><text:date style:data-style-name="jaar" text:fixed="true" text:date-value="2024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1856</text:span><text:date style:data-style-name="nicedate" text:fixed="true" text:date-value="2024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1856</text:span><text:date style:data-style-name="nicedate" text:fixed="true" text:date-value="2024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9648</meta:user-defined>
    <dc:language>nl</dc:language>
    <meta:user-defined meta:name="OVERHEIDop.locatietype/OVERHEIDop.gebiedsmarkering">Punt</meta:user-defined>
    <meta:user-defined meta:name="DC.title">Ontvangen aanvraag omgevingsvergunning voor het bouwen van een tuinhuis op het perceel Graaf Renatushof 9, 3818 DS Amersfoort</meta:user-defined>
    <meta:user-defined meta:name="DCTERMS.W3CDTF/DCTERMS.available">2024-05-22</meta:user-defined>
    <meta:user-defined meta:name="DCTERMS.W3CDTF/OVERHEIDop.jaargang">2024</meta:user-defined>
    <meta:user-defined meta:name="OVERHEIDop.publicationIssue">221856</meta:user-defined>
    <meta:user-defined meta:name="OVERHEIDop.GmbID/DC.identifier">gmb-2024-221856</meta:user-defined>
    <meta:user-defined meta:name="OVERHEIDop.versieInformatie"/>
  </office:meta>
</office:document-meta>
</file>