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aanbrengen van koven t.b.v. stijgleiding voor het warmtenet , Abeelstraat 53, 9741 ED Groningen, Abeelstraat 55, 9741 ED Groningen, 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aanbrengen van koven t.b.v. stijgleidingen voor het warmtenet aan Abeelstraat 53 tot en met 107 (oneven) te Groningen  </text:span>
          </text:p>
            <text:p text:style-name="common-al">De gemeente Groningen heeft een aanvraag voor een omgevingsvergunning reguliere procedure ontvangen. De vergunning is aangevraagd voor het aanbrengen van koven t.b.v. stijgleiding voor het warmtenet aan Abeelstraat 53 tot en met 107 (oneven)  te Groningen. Dossiernummer GRN-0000381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6-05-2024.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221820</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820</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820</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0381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aanvraag omgevingsvergunning reguliere procedure, het aanbrengen van koven t.b.v. stijgleiding voor het warmtenet , Abeelstraat 53, 9741 ED Groningen, Abeelstraat 55, 9741 ED Groningen, A</meta:user-defined>
    <meta:user-defined meta:name="OVERHEIDop.datumEindeReactietermijn">2024-07-03</meta:user-defined>
    <meta:user-defined meta:name="OVERHEIDop.terinzageleggingBG">https://groningen.lokalebekendmakingen.nl/case/1:9822:12330</meta:user-defined>
    <meta:user-defined meta:name="DCTERMS.W3CDTF/DCTERMS.available">2024-05-22</meta:user-defined>
    <meta:user-defined meta:name="DCTERMS.W3CDTF/OVERHEIDop.jaargang">2024</meta:user-defined>
    <meta:user-defined meta:name="OVERHEIDop.publicationIssue">221820</meta:user-defined>
    <meta:user-defined meta:name="OVERHEIDop.GmbID/DC.identifier">gmb-2024-221820</meta:user-defined>
    <meta:user-defined meta:name="OVERHEIDop.versieInformatie"/>
  </office:meta>
</office:document-meta>
</file>