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Spaanschepad 8 in Bergen (NH), het, na sloop van de bestaande woning, bouwen van een woning, verzenddatum 14 mei 2024 (Z23 15698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t is</text:span>
          </text:p>
            <text:p text:style-name="common-al">Tegen het besluit om de beslistermijn van deze aanvraag te verlengen kan geen bezwaar worden ingediend. Dat is pas mogelijk nadat op de aanvraag is besloten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common-al">Dan adviseren wij om het plan met de aanvrager te bespreken. U kunt ook bij ons de aanvraag van de vergunning bekijken en hierover vragen stel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221256</text:span><text:line-break/><text:date style:data-style-name="dag" text:fixed="true" text:date-value="2024-05-24"/><text:line-break/><text:date style:data-style-name="jaar" text:fixed="true" text:date-value="2024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256</text:span><text:date style:data-style-name="nicedate" text:fixed="true" text:date-value="2024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256</text:span><text:date style:data-style-name="nicedate" text:fixed="true" text:date-value="2024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Gemeente Bergen, verlenging beslistermijn aanvraag Omgevingsvergunning, Spaanschepad 8 in Bergen (NH), het, na sloop van de bestaande woning, bouwen van een woning, verzenddatum 14 mei 2024 (Z23 156983)</meta:user-defined>
    <meta:user-defined meta:name="DCTERMS.W3CDTF/DCTERMS.available">2024-05-24</meta:user-defined>
    <meta:user-defined meta:name="DCTERMS.W3CDTF/OVERHEIDop.jaargang">2024</meta:user-defined>
    <meta:user-defined meta:name="OVERHEIDop.publicationIssue">221256</meta:user-defined>
    <meta:user-defined meta:name="OVERHEIDop.GmbID/DC.identifier">gmb-2024-221256</meta:user-defined>
    <meta:user-defined meta:name="OVERHEIDop.versieInformatie"/>
  </office:meta>
</office:document-meta>
</file>