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Haitsma Mulierstraat 56 2024VE Haarlem, 0392-2024-0067529, het bouwen van een uitbouw en een dakopbouw, ontvangen op 17-05-2024</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20508</text:span><text:line-break/><text:date style:data-style-name="dag" text:fixed="true" text:date-value="2024-05-22"/><text:line-break/><text:date style:data-style-name="jaar" text:fixed="true" text:date-value="2024-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0508</text:span><text:date style:data-style-name="nicedate" text:fixed="true" text:date-value="2024-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0508</text:span><text:date style:data-style-name="nicedate" text:fixed="true" text:date-value="2024-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4-0067529</meta:user-defined>
    <meta:user-defined meta:name="DCTERMS.abstract">het bouwen van een uitbouw en een dakopbouw</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Haitsma Mulierstraat 56 2024VE Haarlem, 0392-2024-0067529, het bouwen van een uitbouw en een dakopbouw, ontvangen op 17-05-2024</meta:user-defined>
    <meta:user-defined meta:name="DCTERMS.W3CDTF/DCTERMS.available">2024-05-22</meta:user-defined>
    <meta:user-defined meta:name="DCTERMS.W3CDTF/OVERHEIDop.jaargang">2024</meta:user-defined>
    <meta:user-defined meta:name="OVERHEIDop.publicationIssue">220508</meta:user-defined>
    <meta:user-defined meta:name="OVERHEIDop.GmbID/DC.identifier">gmb-2024-220508</meta:user-defined>
    <meta:user-defined meta:name="OVERHEIDop.versieInformatie"/>
  </office:meta>
</office:document-meta>
</file>