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achterkant van de woning, Blauwkapelseweg 45, 3572KC Utrecht,  GU-Z2024-00036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lauwkapelseweg 45, 3572KC Utrecht</text:p>
            <text:p text:style-name="common-al">GU-Z2024-0003607</text:p>
            <text:p text:style-name="common-al">Toelichting: het bouwen van een dakkapel aan de achte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9715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715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715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607</meta:user-defined>
    <meta:user-defined meta:name="DCTERMS.abstract">Verlenging beslistermijn omgevingsvergunning, het bouwen van een dakkapel aan de achterkant van de woning, Blauwkapelseweg 45, 3572KC Utrecht,  GU-Z2024-0003607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aan de achterkant van de woning, Blauwkapelseweg 45, 3572KC Utrecht,  GU-Z2024-0003607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9715</meta:user-defined>
    <meta:user-defined meta:name="OVERHEIDop.GmbID/DC.identifier">gmb-2024-219715</meta:user-defined>
    <meta:user-defined meta:name="OVERHEIDop.versieInformatie"/>
  </office:meta>
</office:document-meta>
</file>