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ORGANISEREN VAN EEN EVENEMENT, ALBERTINE AGNESWEG TEGEN OVER NUMMER 2 TE ORANJEWOU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organiseren van een evenement, Albertine Agnesweg tegen over nummer 2 te Oranjewoud  (16-05-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9424</text:span><text:line-break/><text:date style:data-style-name="dag" text:fixed="true" text:date-value="2024-05-21"/><text:line-break/><text:date style:data-style-name="jaar" text:fixed="true" text:date-value="2024-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9424</text:span><text:date style:data-style-name="nicedate" text:fixed="true" text:date-value="2024-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9424</text:span><text:date style:data-style-name="nicedate" text:fixed="true" text:date-value="2024-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4.430249</meta:user-defined>
    <dc:language>nl</dc:language>
    <meta:user-defined meta:name="OVERHEIDop.locatietype/OVERHEIDop.gebiedsmarkering">Lijn</meta:user-defined>
    <meta:user-defined meta:name="DC.title">VERLENING OMGEVINGSVERGUNNING, ORGANISEREN VAN EEN EVENEMENT, ALBERTINE AGNESWEG TEGEN OVER NUMMER 2 TE ORANJEWOUD</meta:user-defined>
    <meta:user-defined meta:name="DCTERMS.W3CDTF/DCTERMS.available">2024-05-21</meta:user-defined>
    <meta:user-defined meta:name="DCTERMS.W3CDTF/OVERHEIDop.jaargang">2024</meta:user-defined>
    <meta:user-defined meta:name="OVERHEIDop.publicationIssue">219424</meta:user-defined>
    <meta:user-defined meta:name="OVERHEIDop.GmbID/DC.identifier">gmb-2024-219424</meta:user-defined>
    <meta:user-defined meta:name="OVERHEIDop.versieInformatie"/>
  </office:meta>
</office:document-meta>
</file>