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2i7fe992f4-d0f7-4ff7-b49b-f74f26f6c28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3-6">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uitgifte in erfpacht van perceel grond (perceeluitbreiding) Fahrenheitstraat 113 en 115 te Ams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uitgifte in erfpacht van een perceel grond ten behoeve van de uitbreiding van een bestaand erfpachtrecht</text:span>
          </text:p>
            <text:p text:style-name="common-al">
            <text:span text:style-name="nadrukvet">Adres: Fahrenheitstraat 113 en 115 te Amsterdam</text:span>
          </text:p>
            <text:p text:style-name="common-al">
            <text:span text:style-name="nadrukvet">Perceel bestaand erfpachtrecht: gemeente Watergraafsmeer, sectie A, nummer 4596 </text:span>
          </text:p>
            <text:p text:style-name="common-al">
            <text:span text:style-name="nadrukvet">Uit te geven perceel: gemeente Watergraafsmeer, sectie A, nummers 4277 (gedeeltelijk) en 5513 (gedeeltelijk) </text:span>
          </text:p>
            <text:p text:style-name="common-al">
            <text:span text:style-name="nadrukvet">Perceelgrootte uitbreiding: 1.919 m<text:span text:style-name="sup">2 </text:span></text:span>
          </text:p>
            <text:p text:style-name="common-al">
            <text:span text:style-name="nadrukvet">Dossiernummer: E3468/1</text:span>
          </text:p>
            <text:p text:style-name="common-al">
            <text:span text:style-name="nadrukvet">Kenmerk: 2024-6495</text:span>
          </text:p>
            <text:p text:style-name="common-al">De gemeente Amsterdam is voornemens voormeld perceel grond in erfpacht uit te geven ten behoeve van de uitbreiding van een bestaand erfpachtrecht. </text:p>
            <text:p text:style-name="common-al">Vermelde uitbreiding van het erfpachtperceel mag alleen worden gebruikt als in overeenstemming met de bestemming van het erfpachtrecht waaraan het toegevoegd wordt, te weten verpleeghuis van 9.500 m² bvo, 21 sociale huurwoningen en 7 parkeerplaatsen op maaiveld. </text:p>
            <text:p text:style-name="common-al">Het in erfpacht uit te geven perceel staat op onderstaande kaart aangegeven met lijnarcering.</text:p>
            <text:p text:style-name="common-al">
            <draw:frame><draw:text-box><text:section text:name="plaatje_id1-3-2-1-1-11-1" text:style-name="plaatje">
              <text:p text:style-name="illustratie_id1-3-2-1-1-11-1-1"><draw:frame draw:style-name="illustratie_id1-3-2-1-1-11-1-1" text:anchor-type="paragraph" svg:width="129.9mm" svg:height="95.60000000000001mm"><draw:image xlink:href="Pictures/22i7fe992f4-d0f7-4ff7-b49b-f74f26f6c28f.png" xlink:type="simple"/></draw:frame></text:p>
            </text:section></draw:text-box></draw:frame>
          </text:p>
            <text:p text:style-name="common-al">De gemeente is van mening dat voor voormelde uitgifte in erfpacht slechts één serieuze gegadigde in aanmerking komt, op grond van de navolgende objectieve, toetsbare en redelijke criteria:</text:p>
            <text:list text:style-name="id1-3-2-1-1-13">
              <text:list-item text:style-override="id1-3-2-1-1-13-1">
                <text:number>-</text:number>
                <text:p text:style-name="al">het in erfpacht uit te geven perceel grenst aan het erfpachtperceel waarvoor uitbreiding wordt gevraagd en waarop de herontwikkeling wordt gerealiseerd; </text:p>
              </text:list-item>
              <text:list-item text:style-override="id1-3-2-1-1-13-2">
                <text:number>-</text:number>
                <text:p text:style-name="al"> het in erfpacht uit te geven perceel zal met het bestaande erfpachtperceel worden samengevoegd;</text:p>
              </text:list-item>
              <text:list-item text:style-override="id1-3-2-1-1-13-3">
                <text:number>-</text:number>
                <text:p text:style-name="al"> het in erfpacht uit te geven perceel kan niet door derden separaat worden ontwikkeld;</text:p>
              </text:list-item>
              <text:list-item text:style-override="id1-3-2-1-1-13-4">
                <text:number>-</text:number>
                <text:p text:style-name="al"> het in erfpacht uit te geven perceel is nodig om de juridische situatie in overeenstemming te brengen met de feitelijke situatie (grenscorrectie); </text:p>
              </text:list-item>
              <text:list-item text:style-override="id1-3-2-1-1-13-5">
                <text:number>-</text:number>
                <text:p text:style-name="al"> er bestaan zwaarwegende belangen in het projectgebied;</text:p>
              </text:list-item>
              <text:list-item text:style-override="id1-3-2-1-1-13-6">
                <text:number>-</text:number>
                <text:p text:style-name="al"> het betreft een uitbreiding van een bestaand erfpachtrecht, waarbij de beoogde uitbreiding aantoonbaar een optimalisatie oplevert van de gehele kavel binnen het bestaande erfpachtrecht;</text:p>
              </text:list-item>
            </text:list>
            <text:p text:style-name="common-al">
            <text:span text:style-name="nadrukvet">Kort geding en vervaltermijn</text:span> </text:p>
            <text:p text:style-name="common-al">Eenieder, die van mening is, dat hij of zij ook voor de uitgifte van vermeld perceel in aanmerking komt, dient uiterlijk 20 kalenderdagen na de publicatiedatum van het voornemen tot uitgifte in het Gemeenteblad een gerechtelijke procedure in kort geding aanhangig te hebben gemaakt met betrekking tot de voorgenomen uitgifte in erfpacht bij de afdeling privaatrecht van de rechtbank Amsterdam. </text:p>
            <text:p text:style-name="last-al">De termijn van 20 kalenderdagen is een vervaltermijn. Indien niet binnen deze termijn een kort geding aanhangig is gemaakt kunnen er geen aanspraken jegens de gemeente Amsterdam ter zake van de uitgifte in erfpacht van vermeld perceel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1" style:parent-style-name="Standard">
      <style:paragraph-properties style:line-spacing="0mm" style:text-autospace="none" ofo:line-height="0.001cm"/>
    </style:style>
    <style:style style:family="graphic" style:name="illustratie_id1-3-2-1-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8849</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8849</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8849</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2024-6495</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DC.title">Kennisgeving voornemen tot uitgifte in erfpacht van perceel grond (perceeluitbreiding) Fahrenheitstraat 113 en 115 te Amsterdam</meta:user-defined>
    <meta:user-defined meta:name="DCTERMS.W3CDTF/DCTERMS.available">2024-05-22</meta:user-defined>
    <meta:user-defined meta:name="DCTERMS.W3CDTF/OVERHEIDop.jaargang">2024</meta:user-defined>
    <meta:user-defined meta:name="OVERHEIDop.publicationIssue">218849</meta:user-defined>
    <meta:user-defined meta:name="OVERHEIDop.GmbID/DC.identifier">gmb-2024-218849</meta:user-defined>
    <meta:user-defined meta:name="OVERHEIDop.versieInformatie"/>
  </office:meta>
</office:document-meta>
</file>