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gevingsvergunning Bomenweg 6-1, 8304AN Emmeloord: het 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mei 2024 is een Omgevingsvergunning verleend voor deze locatie. Het gaat om het bouwen van een woning. Deze vergunning is tot stand gekomen via de reguliere voorbereidingsprocedure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218661</text:span><text:line-break/><text:date style:data-style-name="dag" text:fixed="true" text:date-value="2024-05-21"/><text:line-break/><text:date style:data-style-name="jaar" text:fixed="true" text:date-value="2024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8661</text:span><text:date style:data-style-name="nicedate" text:fixed="true" text:date-value="2024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8661</text:span><text:date style:data-style-name="nicedate" text:fixed="true" text:date-value="2024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2652</meta:user-defined>
    <meta:user-defined meta:name="DCTERMS.abstract">Bomenweg 6-1, 8304AN Emmeloord: Omgevingsvergunning 16 mei 2024 het bouwen van een woning</meta:user-defined>
    <dc:language>nl</dc:language>
    <meta:user-defined meta:name="OVERHEIDop.locatietype/OVERHEIDop.gebiedsmarkering">Punt</meta:user-defined>
    <meta:user-defined meta:name="DC.title">Besluit omgevingsvergunning Bomenweg 6-1, 8304AN Emmeloord: het bouwen van een woning</meta:user-defined>
    <meta:user-defined meta:name="DCTERMS.W3CDTF/DCTERMS.available">2024-05-21</meta:user-defined>
    <meta:user-defined meta:name="DCTERMS.W3CDTF/OVERHEIDop.jaargang">2024</meta:user-defined>
    <meta:user-defined meta:name="OVERHEIDop.publicationIssue">218661</meta:user-defined>
    <meta:user-defined meta:name="OVERHEIDop.GmbID/DC.identifier">gmb-2024-218661</meta:user-defined>
    <meta:user-defined meta:name="OVERHEIDop.versieInformatie"/>
  </office:meta>
</office:document-meta>
</file>