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toezichthouders Wet Basisregistratie Personen (BRP) Gemeente Do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Dongen, </text:p>
            <text:p text:style-name="al">• overwegende dat het toezicht in het kader van adresonderzoek en de Landelijke Aanpak Adreskwaliteit wordt uitgevoerd door de toezichthouder Wet BRP;</text:p>
            <text:p text:style-name="al">• overwegende dat het college van burgemeester en wethouders ambtenaren aanwijst, die zijn belast met het toezicht op de naleving van de verplichtingen van de burger ingevolge de Wet basisregistratie personen,</text:p>
            <text:p text:style-name="al">
            <text:span text:style-name="nadrukvet">gelet op:</text:span>
          </text:p>
            <text:p text:style-name="al">het bepaalde in artikel 4.2 van de Wet Basisregistratie Personen (BRP);</text:p>
            <text:p text:style-name="al">het bepaalde in titel 5.2 van de Algemene Wet bestuursrecht (Awb);</text:p>
            <text:p text:style-name="al">besluite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aan te wijzen als toezichthouders als bedoel in artikel 4.2 van de Wet Basisregistratie personen (BRP) de volgende functie:</text:p>
            <text:p text:style-name="al">
            <text:span text:style-name="nadrukvet">-</text:span>
            <text:span text:style-name="nadrukvet">algemeen medewerker burgerzaken</text:span>
          </text:p>
            <text:p text:style-name="al">De aanwijzing van een medewerker geschiedt tot wederopzegging dan wel tot beëindiging van het dienstverband, dan wel tot benoeming in een functie die niet valt binnen de hiervoor genoemde functies.</text:p>
            <text:p text:style-name="al">Dit besluit treedt in werking met ingang van de dag na bekendmaking hiervan. Bekendmaking geschiedt door publicatie in het elektronisch gemeenteblad.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Aldus besloten door Burgemeester en Wethouders in de vergadering van 14 mei 2024.</text:span></text:p>
            <text:p><text:span text:style-name="functie"/></text:p>
            <text:p><text:span text:style-name="functie">Loco-secretaris,      Burgemeester, </text:span></text:p>
            <text:p><text:span text:style-name="functie">Drs. R.G.J. Ehlen MIM     M.C. Bakerman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18466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466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466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23/xml/MC-DRP-OverigeBvAS-Web-CB.xml</meta:user-defined>
    <meta:user-defined meta:name="OVERHEID.Gemeente/DC.creator">Don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Bestuur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DC.title">Aanwijzingsbesluit toezichthouders Wet Basisregistratie Personen (BRP) Gemeente Dongen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8466</meta:user-defined>
    <meta:user-defined meta:name="OVERHEIDop.GmbID/DC.identifier">gmb-2024-218466</meta:user-defined>
    <meta:user-defined meta:name="OVERHEIDop.versieInformatie"/>
  </office:meta>
</office:document-meta>
</file>