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OMGEVINGSVERGUNNING, PLAATSEN VAN EEN ENERGIE OPSLAGSYSTEEM (ACHTER ABE LENSTRA BOULEVARD 31) EN HET VERANDEREN VAN EEN MILIEU INRICHTING, ABE LENSTRA BOULEVARD 19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voornemens zijn een vergunning te verlenen voor het plaatsen van een energie opslagsysteem (achter Abe Lenstra boulevard 31) en het veranderen van een milieu inrichting op de locatie Abe Lenstra boulevard 19 te Heerenveen. Het besluit wordt voorbereid met de uitgebreide voorbereidingsprocedure, afdeling 3.4 Awb.</text:p>
            <text:p text:style-name="common-al"/>
            <text:p text:style-name="tussenkopcur">Ter inzage </text:p>
            <text:p text:style-name="common-al">De ontwerpbeschikking alsmede de daarbij behorende stukken liggen van [22-05-2024] gedurende zes weken ter inzage in het gemeentehuis. </text:p>
            <text:p text:style-name="common-al">Het gemeentehuis is op werkdagen zonder afspraak geopend van 08:30 – 13:00 uur. Daarnaast kunt u een afspraak maken op elke werkdag tussen 14.00 en 16:00 uur.</text:p>
            <text:p text:style-name="common-al"/>
            <text:p text:style-name="tussenkopcur">Zienswijzen indienen</text:p>
            <text:p text:style-name="common-al">Gedurende voornoemde termijn kan een 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8395</text:span><text:line-break/><text:date style:data-style-name="dag" text:fixed="true" text:date-value="2024-05-21"/><text:line-break/><text:date style:data-style-name="jaar" text:fixed="true" text:date-value="2024-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8395</text:span><text:date style:data-style-name="nicedate" text:fixed="true" text:date-value="2024-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8395</text:span><text:date style:data-style-name="nicedate" text:fixed="true" text:date-value="2024-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Lijn</meta:user-defined>
    <meta:user-defined meta:name="DC.title">ONTWERPOMGEVINGSVERGUNNING, PLAATSEN VAN EEN ENERGIE OPSLAGSYSTEEM (ACHTER ABE LENSTRA BOULEVARD 31) EN HET VERANDEREN VAN EEN MILIEU INRICHTING, ABE LENSTRA BOULEVARD 19 HEERENVEEN</meta:user-defined>
    <meta:user-defined meta:name="DCTERMS.W3CDTF/DCTERMS.available">2024-05-21</meta:user-defined>
    <meta:user-defined meta:name="DCTERMS.W3CDTF/OVERHEIDop.jaargang">2024</meta:user-defined>
    <meta:user-defined meta:name="OVERHEIDop.publicationIssue">218395</meta:user-defined>
    <meta:user-defined meta:name="OVERHEIDop.GmbID/DC.identifier">gmb-2024-218395</meta:user-defined>
    <meta:user-defined meta:name="OVERHEIDop.versieInformatie"/>
  </office:meta>
</office:document-meta>
</file>