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bedrijfsunits aan Laaglandseweg 47 te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Een omgevingsvergunning is aangevraagd voor het bouwen van bedrijfsunits (Bouwactiviteit (omgevingsplan), Uitweg maken, hebben of veranderen of het gebruik daarvan veranderen), Laaglandseweg 47, 4214 KD, in Vuren (08-05-2024) (geen bezwaar mogelijk), ODR240617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18197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197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197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406176</meta:user-defined>
    <dc:language>nl</dc:language>
    <meta:user-defined meta:name="OVERHEIDop.locatietype/OVERHEIDop.gebiedsmarkering">Adres</meta:user-defined>
    <meta:user-defined meta:name="DC.title">Aanvraag vergunning voor het bouwen van bedrijfsunits aan Laaglandseweg 47 te Vuren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8197</meta:user-defined>
    <meta:user-defined meta:name="OVERHEIDop.GmbID/DC.identifier">gmb-2024-218197</meta:user-defined>
    <meta:user-defined meta:name="OVERHEIDop.versieInformatie"/>
  </office:meta>
</office:document-meta>
</file>